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Plataanlaan 22, 3843 JM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0-08-2026</text:span> een besluit genomen op de aanvraag met zaaknummer 02430000266101 voor uitbreken draagmuur, vervangen voor stalen constructie op locatie Plataanlaan 22, 3843 JM Harderwijk.</text:p>
            <text:p text:style-name="common-al">De vergunning is verleend. Het besluit betreft de volgende activiteiten:</text:p>
            <text:p text:style-name="common-al">-	Bouwactiviteit (technisch)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<text:span text:style-name="nadrukvet">21-08-2026</text:span>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9810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6101</meta:user-defined>
    <dc:language>nl</dc:language>
    <meta:user-defined meta:name="OVERHEIDop.locatietype/OVERHEIDop.gebiedsmarkering">Punt</meta:user-defined>
    <meta:user-defined meta:name="DC.title">Besluit aanvraag omgevingsvergunning, Plataanlaan 22, 3843 JM Harderwij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09</meta:user-defined>
    <meta:user-defined meta:name="OVERHEIDop.GmbID/DC.identifier">gmb-2026-398109</meta:user-defined>
    <meta:user-defined meta:name="OVERHEIDop.versieInformatie"/>
  </office:meta>
</office:document-meta>
</file>