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standplaats voor oliebollenverkoop op 30 en 31 december 2026 aan Van Beeklaan 2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/overige APV:</text:span>
          </text:p>
            <text:p text:style-name="common-al">Standplaats voor oliebollenverkoop, 30 en 31 december 2026, Van Beeklaan 2, Z.354908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80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.354908</meta:user-defined>
    <dc:language>nl</dc:language>
    <meta:user-defined meta:name="OVERHEIDop.locatietype/OVERHEIDop.gebiedsmarkering">Adres</meta:user-defined>
    <meta:user-defined meta:name="DC.title">Aanvraag vergunning voor een standplaats voor oliebollenverkoop op 30 en 31 december 2026 aan Van Beeklaan 2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98</meta:user-defined>
    <meta:user-defined meta:name="OVERHEIDop.GmbID/DC.identifier">gmb-2026-398098</meta:user-defined>
    <meta:user-defined meta:name="OVERHEIDop.versieInformatie"/>
  </office:meta>
</office:document-meta>
</file>