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39346396i6fee4fac-890a-42ac-a93a-8d14cc792fd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twee elektrische oplaadvakken, Jacob van Arteveldestraat 1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Jacob van Arteveldestraat 13;</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Jacob van Arteveldestraat 13 (parkeervaknummers 117828487751 en 117827487746)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122.12018288700196mm"><draw:image xlink:href="Pictures/Afbeelding1339346396i6fee4fac-890a-42ac-a93a-8d14cc792fd1.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0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Jacob van Arteveldestraat 13 - Jacob van Arteveldestraat 1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Jacob van Arteveldestraat 13</meta:user-defined>
    <meta:user-defined meta:name="OVERHEIDop.verkeersbordcode">E8c</meta:user-defined>
    <dc:language>nl</dc:language>
    <meta:user-defined meta:name="OVERHEIDop.locatietype/OVERHEIDop.gebiedsmarkering">Adres</meta:user-defined>
    <meta:user-defined meta:name="DC.title">Amsterdam West, verkeersbesluit aanleg twee elektrische oplaadvakken, Jacob van Arteveldestraat 13</meta:user-defined>
    <meta:user-defined meta:name="DCTERMS.W3CDTF/DCTERMS.available">2026-08-24</meta:user-defined>
    <meta:user-defined meta:name="DCTERMS.W3CDTF/OVERHEIDop.jaargang">2026</meta:user-defined>
    <meta:user-defined meta:name="OVERHEIDop.publicationIssue">398096</meta:user-defined>
    <meta:user-defined meta:name="OVERHEIDop.GmbID/DC.identifier">gmb-2026-398096</meta:user-defined>
    <meta:user-defined meta:name="OVERHEIDop.versieInformatie"/>
  </office:meta>
</office:document-meta>
</file>