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om het vervoer van gevaarlijke stoffen mogelijk te maken over wegen binnen de gemeente Woudenbe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oudenberg heeft op 31 juli 2026 een omgevingsvergunning verleend voor vervoer gevaarlijke stoffen in de gemeente Woudenberg. Het college van burgemeester en wethouders van de gemeente Woudenberg heeft op 31 juli 2026 een ontheffing verleend voor het vervoer van gevaarlijke stoffen in de gemeente Woudenberg. Het betreft een ontheffing op grond van de Wet vervoer gevaarlijke stoffen.</text:p>
            <text:p text:style-name="common-al">De ontheffing is verleend om het vervoer van gevaarlijke stoffen mogelijk te maken over wegen binnen de gemeente Woudenberg die niet zijn aangewezen voor het vervoer van routeplichtige gevaarlijke stoffen.</text:p>
            <text:p text:style-name="common-al">
            <text:span text:style-name="nadrukvet">Inwerkingtreding</text:span>
          </text:p>
            <text:p text:style-name="common-al">Het besluit is op 31 juli 2026 in werking getreden. Dit betekent dat de vergunde activiteit vanaf deze datum plaats mag vinden. </text:p>
            <text:p text:style-name="common-al">
            <text:span text:style-name="nadrukvet">Bezwaar</text:span>
          </text:p>
            <text:p text:style-name="common-al">Als een belanghebbende het niet eens is met het besluit, dan kan diegene per post een bezwaarschrift indienen bij: Burgemeester en wethouders van de gemeente Woudenberg, postbus 16, 3930 EA Woudenberg. Het is niet mogelijk om digitaal of per e-mail bezwaar te maken. Wie belanghebbende is, leggen wij hieronder uit. De termijn voor het indienen van een bezwaarschrift is 6 weken. Deze termijn begint op de dag nadat het besluit is verzonden. Het besluit is op 31 juli 2026 verzonden. Dit betekent dat uiterlijk op vrijdag 11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vrijdag 11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a xlink:href="http://www.loket.rechtspraak.nl" xlink:type="simple"><text:span text:style-name="nadrukondlijn">loket.rechtspraak.nl</text:span></text:a>.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advies@odu.nl</text:span>. Vermeldt u hierbij ons zaakkenmerk: Z/26/2045402. </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980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6/2045402</meta:user-defined>
    <dc:language>nl</dc:language>
    <meta:user-defined meta:name="OVERHEIDop.locatietype/OVERHEIDop.gebiedsmarkering">Gemeente</meta:user-defined>
    <meta:user-defined meta:name="DC.title">Ontheffing om het vervoer van gevaarlijke stoffen mogelijk te maken over wegen binnen de gemeente Woudenberg</meta:user-defined>
    <meta:user-defined meta:name="DCTERMS.W3CDTF/DCTERMS.available">2026-08-25</meta:user-defined>
    <meta:user-defined meta:name="DCTERMS.W3CDTF/OVERHEIDop.jaargang">2026</meta:user-defined>
    <meta:user-defined meta:name="OVERHEIDop.publicationIssue">398094</meta:user-defined>
    <meta:user-defined meta:name="OVERHEIDop.GmbID/DC.identifier">gmb-2026-398094</meta:user-defined>
    <meta:user-defined meta:name="OVERHEIDop.versieInformatie"/>
  </office:meta>
</office:document-meta>
</file>