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 voor ontheffing caravan plaatsen 1 tm 13 september 2026 op locatie Luxemburglaan 27, 5101ZH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melding ontvangen waarvoor geen vergunningsplicht geldt voor de locatie Luxemburglaan 27, 5101ZH Dongen. De melding is geregistreerd onder zaaknummer Z2026-00001317. De melding betreft:</text:p>
            <text:p text:style-name="common-al">ontheffing voor het plaatsen van een caravan</text:p>
            <text:p text:style-name="common-al">Procedure</text:p>
            <text:p text:style-name="last-al">De activiteiten uit de melding zijn vergunningsvrij. U kunt om deze reden geen zienswijze of bezwaar indienen. Voor meer informatie kunt u contact opnemen via <text:a xlink:href="mailto:vergunningenhandhaving@dongen.nl" xlink:type="simple">vergunningenhandhaving@dongen.nl</text:a> onder vermelding va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9808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317</meta:user-defined>
    <meta:user-defined meta:name="DCTERMS.abstract">Luxemburglaan 27, 5101ZH Dongen</meta:user-defined>
    <dc:language>nl</dc:language>
    <meta:user-defined meta:name="OVERHEIDop.locatietype/OVERHEIDop.gebiedsmarkering">Punt</meta:user-defined>
    <meta:user-defined meta:name="DC.title">Ontvangst melding voor ontheffing caravan plaatsen 1 tm 13 september 2026 op locatie Luxemburglaan 27, 5101ZH Don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87</meta:user-defined>
    <meta:user-defined meta:name="OVERHEIDop.GmbID/DC.identifier">gmb-2026-398087</meta:user-defined>
    <meta:user-defined meta:name="OVERHEIDop.versieInformatie"/>
  </office:meta>
</office:document-meta>
</file>