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verlenging voor het tijdelijk plaatsen van twee parasols op het perceel Hof 14, 3811 CJ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erlenging voor het tijdelijk plaatsen van twee parasols op het perceel Hof 14, 3811 CJ Amersfoort</text:span>
          </text:p>
            <text:p text:style-name="common-al">De Gemeente Amersfoort heeft op 13-08-2026 een aanvraag voor een omgevingsvergunning ontvangen voor het verlenging voor het tijdelijk plaatsen van twee parasols op het perceel Hof 14, 3811 CJ Amersfoort, met kenmerk CLZ-00039517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4-11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808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8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8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517</meta:user-defined>
    <dc:language>nl</dc:language>
    <meta:user-defined meta:name="OVERHEIDop.locatietype/OVERHEIDop.gebiedsmarkering">Punt</meta:user-defined>
    <meta:user-defined meta:name="DC.title">Ontvangen aanvraag omgevingsvergunning voor verlenging voor het tijdelijk plaatsen van twee parasols op het perceel Hof 14, 3811 CJ Amersfoor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83</meta:user-defined>
    <meta:user-defined meta:name="OVERHEIDop.GmbID/DC.identifier">gmb-2026-398083</meta:user-defined>
    <meta:user-defined meta:name="OVERHEIDop.versieInformatie"/>
  </office:meta>
</office:document-meta>
</file>