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Bergen, aanvraag omgevingsvergunning (regulier) geweigerd, Duinvoetweg 11 (zuid van), 1871 EA Schoorl, het plaatsen van een hekwerk, verzenddatum 20 juli 2026 (Z2026-0000343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9808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8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8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3434</meta:user-defined>
    <meta:user-defined meta:name="DCTERMS.abstract">Duinvoetweg 11 (zuid van), 1871 EA Schoorl, het plaatsen van een hekwerk, verzenddatum 20 juli 2026 (Z2026-00003434)</meta:user-defined>
    <dc:language>nl</dc:language>
    <meta:user-defined meta:name="OVERHEIDop.locatietype/OVERHEIDop.gebiedsmarkering">Vlak</meta:user-defined>
    <meta:user-defined meta:name="DC.title">Gemeente Bergen, aanvraag omgevingsvergunning (regulier) geweigerd, Duinvoetweg 11 (zuid van), 1871 EA Schoorl, het plaatsen van een hekwerk, verzenddatum 20 juli 2026 (Z2026-00003434)</meta:user-defined>
    <meta:user-defined meta:name="DCTERMS.W3CDTF/DCTERMS.available">2026-08-24</meta:user-defined>
    <meta:user-defined meta:name="DCTERMS.W3CDTF/OVERHEIDop.jaargang">2026</meta:user-defined>
    <meta:user-defined meta:name="OVERHEIDop.publicationIssue">398080</meta:user-defined>
    <meta:user-defined meta:name="OVERHEIDop.GmbID/DC.identifier">gmb-2026-398080</meta:user-defined>
    <meta:user-defined meta:name="OVERHEIDop.versieInformatie"/>
  </office:meta>
</office:document-meta>
</file>