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vangen van bestaande condensor op het perceel Zonnewijzer 21, 3824 E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vangen van bestaande condensor op het perceel Zonnewijzer 21, 3824 EE Amersfoort</text:span>
          </text:p>
            <text:p text:style-name="common-al">De Gemeente Amersfoort heeft op 18-08-2026 een aanvraag voor een omgevingsvergunning ontvangen voor het vervangen van bestaande condensor op het perceel Zonnewijzer 21, 3824 EE Amersfoort, met kenmerk CLZ-00039605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3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807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7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605</meta:user-defined>
    <dc:language>nl</dc:language>
    <meta:user-defined meta:name="OVERHEIDop.locatietype/OVERHEIDop.gebiedsmarkering">Punt</meta:user-defined>
    <meta:user-defined meta:name="DC.title">Ontvangen aanvraag omgevingsvergunning voor het vervangen van bestaande condensor op het perceel Zonnewijzer 21, 3824 EE Amersfoor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73</meta:user-defined>
    <meta:user-defined meta:name="OVERHEIDop.GmbID/DC.identifier">gmb-2026-398073</meta:user-defined>
    <meta:user-defined meta:name="OVERHEIDop.versieInformatie"/>
  </office:meta>
</office:document-meta>
</file>