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Eksterlaan 98 2026XJ Haarlem, 0392-2026-0138840, het verhogen van de nok met dakkapel aan de achterzijde, ontvangen op 20-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0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8840</meta:user-defined>
    <meta:user-defined meta:name="DCTERMS.abstract">het verhogen van de nok met dakkapel aan de achterzijd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Eksterlaan 98 2026XJ Haarlem, 0392-2026-0138840, het verhogen van de nok met dakkapel aan de achterzijde, ontvangen op 20-08-2026</meta:user-defined>
    <meta:user-defined meta:name="DCTERMS.W3CDTF/DCTERMS.available">2026-08-24</meta:user-defined>
    <meta:user-defined meta:name="DCTERMS.W3CDTF/OVERHEIDop.jaargang">2026</meta:user-defined>
    <meta:user-defined meta:name="OVERHEIDop.publicationIssue">398070</meta:user-defined>
    <meta:user-defined meta:name="OVERHEIDop.GmbID/DC.identifier">gmb-2026-398070</meta:user-defined>
    <meta:user-defined meta:name="OVERHEIDop.versieInformatie"/>
  </office:meta>
</office:document-meta>
</file>