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ennisgeving definitieve wijziging TAM-omgevingsplan Instructieregels woningbouwcategorieën</text:p>
      <text:section text:name="zakelijke-mededeling_id1-3-2" text:style-name="zakelijke-mededeling">
        <text:section text:name="zakelijke-mededeling-tekst_id1-3-2-1" text:style-name="zakelijke-mededeling-tekst">
          <text:section text:name="tekst_id1-3-2-1-1" text:style-name="tekst">
            <text:p text:style-name="common-al">De gemeenteraad van de gemeente Wageningen maakt bekend dat zij het TAM-omgevingsplan Instructieregels woningbouwcategorieën (oude doelgroepenverordening) vanaf 25 augustus 2026 gedurende zes weken (tot en met 6 oktober 2026) ter inzage ligt.</text:p>
            <text:p text:style-name="common-al">De wijziging van het omgevingsplan voorziet in verplichtingen met betrekking tot locatie-eisen en instandhoudingsverplichtingen voor nieuwbouwwoningen (doelgroepenverordening).</text:p>
            <text:p text:style-name="common-al">
            <text:span text:style-name="nadrukvet">Wat is een omgevingsplan? </text:span>
          </text:p>
            <text:p text:style-name="common-al">Een omgevingsplan is het juridisch kader voor allerlei activiteiten die plaatsvinden in de fysieke leefomgeving. In het omgevingsplan worden regels gesteld over activiteiten die gevolgen hebben of kunnen hebben voor de fysieke leefomgeving. Het omgevingsplan bevat bijvoorbeeld regels over bouw- en gebruiksmogelijkheden van gronden. Daarmee maken we ontwikkelingen mogelijk en beschermen we tegelijkertijd de fysieke leefomgeving.</text:p>
            <text:p text:style-name="common-al">
            <text:span text:style-name="nadrukvet">Wat is een TAM-IMRO omgevingsplan? </text:span>
          </text:p>
            <text:p text:style-name="common-al">Sinds de Omgevingswet is de doelgroepenverordening onderdeel van de ‘bruidsschat’. Als er regels uit deze verordening gewijzigd worden, gaat dat via wijziging van het omgevingsplan gemeente Wageningen dat is gebaseerd op de Wet ruimtelijke ordening. Met een TAM-IMRO omgevingsplan kan het omgevingsplan met de huidige softwaretechniek worden gewijzigd en bekendgemaakt volgens de inhoudelijke eisen van de Omgevingswet. Voor het voorliggende wijzigingsplan is gebruik gemaakt van deze Tijdelijke Alternatieve Maatregel.  </text:p>
            <text:p text:style-name="common-al">
            <text:span text:style-name="nadrukvet">Waar gaat het wijzigingsplan over? </text:span>
          </text:p>
            <text:p text:style-name="common-al">De wijzigingen hebben betrekking op instructieregels voor woningbouw categorieën in de nieuwbouw van sociale huurwoningen, middenhuurwoningen en betaalbare koopwoningen. Het gaat over de instandhouding, minimale oppervlakte en doelgroepen van deze woningen. </text:p>
            <text:p text:style-name="common-al">
            <text:span text:style-name="nadrukvet">Ter inzage</text:span>
          </text:p>
            <text:p text:style-name="common-al">Bovengenoemd besluit ligt met ingang van dinsdag 25 augustus 2026 gedurende zes weken (tot en met 6 oktober 2026) voor iedereen ter inzage bij Publiekszaken, Markt 22 te Wageningen. Het plan met de bijbehorende bijlagen kunnen alleen op afspraak worden ingezien tussen 8.30 en 17.00 uur. Op maandag is Publiekszaken geopend tot 20.00 uur. Via de gemeentelijke website (www.wageningen.nl) kunt u een afspraak maken. Voor vragen over het plan kunt u contact opnemen met Publiekszaken via het telefoonnummer (0317) – 492 911. </text:p>
            <text:p text:style-name="common-al">Het plan is ook digitaal in te zien op de website https://omgevingswet.overheid.nl/regls-op-de-kaart/.  Als u bij de zoekterm de naam van het plan (Instructieregels woningbouwcategorieën) of het identificatienummer NL.IMRO.0289.0098woningbouwcate-VSG1 invult, komt u bij het plan. </text:p>
            <text:p text:style-name="common-al">
            <text:span text:style-name="nadrukvet">Hoe kunt u reageren? </text:span>
          </text:p>
            <text:p text:style-name="common-al">Als u het niet eens bent met het besluit, kunnen belanghebbenden beroep instellen bij de Afdeling bestuursrechtspraak van de Raad van State. Belanghebbenden zijn: </text:p>
            <text:p text:style-name="common-al"/>
            <text:list text:style-name="id1-3-2-1-1-15">
              <text:list-item text:style-override="id1-3-2-1-1-15-1">
                <text:number>1.</text:number>
                <text:p text:style-name="al">diegenen die tijdig zienswijzen tegen het ontwerpbesluit hebben ingediend;</text:p>
              </text:list-item>
              <text:list-item text:style-override="id1-3-2-1-1-15-2">
                <text:number>2.</text:number>
                <text:p text:style-name="al">belanghebbenden aan wie redelijkerwijs niet kan worden verweten dat zij geen zienswijzen hebben ingediend tegen het ontwerpbesluit;</text:p>
              </text:list-item>
              <text:list-item text:style-override="id1-3-2-1-1-15-3">
                <text:number>3.</text:number>
                <text:p text:style-name="al">overige belanghebbenden, voor zover het wijzigingen waartoe de gemeenteraad heeft besloten betreft, die het niet eens zijn met deze wijzigingen. </text:p>
              </text:list-item>
            </text:list>
            <text:p text:style-name="common-al">Beroep kan worden ingesteld bij de Afdeling bestuursrechtspraak van de Raad van State, postbus 20019, 2500 EA Den Haag. Indien beroep wordt ingesteld kan tevens een verzoek om voorlopige voorziening worden ingediend bij de Voorzitter van de Afdeling bestuursrechtspraak van de Raad van State. Aan zowel het indienen van beroep als het indienen van een verzoek om voorlopige voorziening zijn kosten verbonden. </text:p>
            <text:p text:style-name="common-al">
            <text:span text:style-name="nadrukvet">Vragen of informatie </text:span>
          </text:p>
            <text:p text:style-name="last-al">Heeft u naar aanleiding van deze kennisgeving vragen? Dan kunt u contact opnemen met Publiekszaken. Dit kan via het telefoonnummer (0317) – 49 29 1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9806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Wageningen</meta:user-defined>
    <meta:user-defined meta:name="OVERHEID.Informatietype/DC.type">officiële publicatie</meta:user-defined>
    <meta:user-defined meta:name="OVERHEIDop.Rubriek/DC.type">ruimtelijk plan of omgevingsdocument</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Ruimtelijkplan/OVERHEIDop.bekendmakingBetreffendePlan">NL.IMRO.0289.0098woningbouwcate-VSG1</meta:user-defined>
    <dc:language>nl</dc:language>
    <meta:user-defined meta:name="OVERHEIDop.locatietype/OVERHEIDop.gebiedsmarkering">Gemeente</meta:user-defined>
    <meta:user-defined meta:name="DC.title">Kennisgeving definitieve wijziging TAM-omgevingsplan Instructieregels woningbouwcategorieën</meta:user-defined>
    <meta:user-defined meta:name="DCTERMS.W3CDTF/DCTERMS.available">2026-08-24</meta:user-defined>
    <meta:user-defined meta:name="DCTERMS.W3CDTF/OVERHEIDop.jaargang">2026</meta:user-defined>
    <meta:user-defined meta:name="OVERHEIDop.publicationIssue">398069</meta:user-defined>
    <meta:user-defined meta:name="OVERHEIDop.GmbID/DC.identifier">gmb-2026-398069</meta:user-defined>
    <meta:user-defined meta:name="OVERHEIDop.versieInformatie"/>
  </office:meta>
</office:document-meta>
</file>