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Boslaan 3, Ter Apel, evenement 'Middeleeuws Ter Apel' van 4 september 2026 t/m 6 september 2026, verzenddatum: 20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980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2:25 APV is verleend, Evenementenvergunning voor het organiseren van het evenement ‘Middeleeuws Ter Apel’ van 4 september 2026 t/m 6 september 2026</meta:user-defined>
    <dc:language>nl</dc:language>
    <meta:user-defined meta:name="OVERHEIDop.locatietype/OVERHEIDop.gebiedsmarkering">Punt</meta:user-defined>
    <meta:user-defined meta:name="DC.title">Verleende evenementenvergunning: Boslaan 3, Ter Apel, evenement 'Middeleeuws Ter Apel' van 4 september 2026 t/m 6 september 2026, verzenddatum: 20 augustus 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66</meta:user-defined>
    <meta:user-defined meta:name="OVERHEIDop.GmbID/DC.identifier">gmb-2026-398066</meta:user-defined>
    <meta:user-defined meta:name="OVERHEIDop.versieInformatie"/>
  </office:meta>
</office:document-meta>
</file>