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standplaatsvergunning op gemeentegrond - van 18 september 2026 tot en met 18 maart 2027, verkoop van Shaworma Ökraïne - Leuvensbroe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4-08-2026</text:p>
            <text:p text:style-name="common-al">
            <text:span text:style-name="nadrukvet">Omschrijving: </text:span>Standplaatsvergunning op gemeentegrond (Winkelcentrum Leuvensbroek 2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9549</text:p>
            <text:p text:style-name="common-al">
            <text:span text:style-name="nadrukvet">Product: </text:span>Standplaatsvergunning op gemeentegrond</text:p>
            <text:p text:style-name="common-al">
            <text:span text:style-name="nadrukvet">Ontvangst: </text:span>11-07-2026</text:p>
            <text:p text:style-name="common-al">
            <text:span text:style-name="nadrukvet">Definitieve beschikking verzonden: </text:span>2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1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0 augustus 2026 tot en met 01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9549/f9a7c3bc-e149-4842-b7aa-785792f4165b.pdf" xlink:type="simple">https://besluitenapv.nijmegen.nl/ZD2600089549/f9a7c3bc-e149-4842-b7aa-785792f4165b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80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standplaatsvergunning op gemeentegrond - van 18 september 2026 tot en met 18 maart 2027, verkoop van Shaworma Ökraïne - Leuvensbroek te Nijme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58</meta:user-defined>
    <meta:user-defined meta:name="OVERHEIDop.GmbID/DC.identifier">gmb-2026-398058</meta:user-defined>
    <meta:user-defined meta:name="OVERHEIDop.versieInformatie"/>
  </office:meta>
</office:document-meta>
</file>