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Dijkmeerlaan 558 1096D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Besluit: verleend</text:p>
            <text:p text:style-name="common-al">Besluit verzonden op: 20-08-2026</text:p>
            <text:p text:style-name="common-al">Looptijd: De vergunning is vanaf de besluitdatum 3 jaar geldig.</text:p>
            <text:p text:style-name="common-al">Zaakadres: Dijkmeerlaan 558 1096DE Amsterdam</text:p>
            <text:p text:style-name="common-al">Zaaknummer: Z2026-036765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Procesuitvoering.sdo@amsterdam.nl?Subject=Dossiernummer Z2026-036765" xlink:type="simple">VTH.Procesuitvoering.sdo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05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5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5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6765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Dijkmeerlaan 558 1096DE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053</meta:user-defined>
    <meta:user-defined meta:name="OVERHEIDop.GmbID/DC.identifier">gmb-2026-398053</meta:user-defined>
    <meta:user-defined meta:name="OVERHEIDop.versieInformatie"/>
  </office:meta>
</office:document-meta>
</file>