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tijdelijke verkeersmaatregel op 29 september 2026 t.h.v. Koningin Wilhelminastraat 10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14 augustus 2026:</text:p>
            <text:p text:style-name="common-al">Tijdelijke verkeersmaatregel, 29 september 2026, t.h.v. Koningin Wilhelminastraat 10, Z.354707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80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Verkeer | Organisatie en beleid</meta:user-defined>
    <meta:user-defined meta:name="OVERHEIDop.Rubriek/DC.type">andere melding</meta:user-defined>
    <meta:user-defined meta:name="OVERHEIDop.referentienummer">Z.354707</meta:user-defined>
    <dc:language>nl</dc:language>
    <meta:user-defined meta:name="OVERHEIDop.locatietype/OVERHEIDop.gebiedsmarkering">Adres</meta:user-defined>
    <meta:user-defined meta:name="DC.title">Melding voor een tijdelijke verkeersmaatregel op 29 september 2026 t.h.v. Koningin Wilhelminastraat 10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50</meta:user-defined>
    <meta:user-defined meta:name="OVERHEIDop.GmbID/DC.identifier">gmb-2026-398050</meta:user-defined>
    <meta:user-defined meta:name="OVERHEIDop.versieInformatie"/>
  </office:meta>
</office:document-meta>
</file>