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ieter Aertszstraat 123-3 1074V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noveren van het dak</text:p>
            <text:p text:style-name="common-al">Zaakadres: Pieter Aertszstraat 123-3 1074VR Amsterdam</text:p>
            <text:p text:style-name="common-al">Datum ontvangst: 09-07-2026</text:p>
            <text:p text:style-name="common-al">Zaaknummer: Z2026-030378</text:p>
            <text:p text:style-name="common-al">DSO-nummer: 202607090076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04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378</meta:user-defined>
    <meta:user-defined meta:name="DCTERMS.abstract">het renoveren van het d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ieter Aertszstraat 123-3 1074VR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41</meta:user-defined>
    <meta:user-defined meta:name="OVERHEIDop.GmbID/DC.identifier">gmb-2026-398041</meta:user-defined>
    <meta:user-defined meta:name="OVERHEIDop.versieInformatie"/>
  </office:meta>
</office:document-meta>
</file>