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29 augustus 2026 op de locatie Marnixstraat ong. te Dordrecht zaaknummer 900370115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29 augustus 2026 op de locatie Marnixstraat ong.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804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4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4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29 augustus 2026 op de locatie Marnixstraat ong. te Dordrecht zaaknummer 9003701152</meta:user-defined>
    <meta:user-defined meta:name="DCTERMS.W3CDTF/DCTERMS.available">2026-08-24</meta:user-defined>
    <meta:user-defined meta:name="DCTERMS.W3CDTF/OVERHEIDop.jaargang">2026</meta:user-defined>
    <meta:user-defined meta:name="OVERHEIDop.publicationIssue">398040</meta:user-defined>
    <meta:user-defined meta:name="OVERHEIDop.GmbID/DC.identifier">gmb-2026-398040</meta:user-defined>
    <meta:user-defined meta:name="OVERHEIDop.versieInformatie"/>
  </office:meta>
</office:document-meta>
</file>