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taxiparkeerplaats2ie366ff03-b253-464b-a6de-4772b181a8c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instellen parkeergelegenheid taxi’s aan de Stroom</text:p>
      <text:section text:name="regeling_id1-3-2" text:style-name="regeling">
        <text:section text:name="aanhef_id1-3-2-1" text:style-name="aanhef">
          <text:section text:name="context_id1-3-2-1-1" text:style-name="context">
            <text:p text:style-name="context.al">Nr. 50224-2026</text:p>
            <text:p text:style-name="context_bottom"/>
          </text:section>
          <text:p text:style-name="aanhef_wie">Burgemeester en wethouders van Assen</text:p>
          <text:section text:name="considerans_id1-3-2-1-3" text:style-name="considerans">
            <text:p text:style-name="tussenkopcur">
            <text:span text:style-name="nadrukvet">Overwegingen ten aanzien van het besluit</text:span>
          </text:p>
            <text:p text:style-name="considerans.al">De Stroom is gelegen in de wijk Lariks te Assen en maakt deel uit van een 30 km/uur zone. De Stroom en omliggende straten zijn aangeduid en ingericht als erftoegangsweg. Op erftoegangswegen staat de verblijfsfunctie centraal en is de verkeersfunctie daaraan ondergeschikt. Aan de Epe is een RENN4-school gevestigd. Deze school biedt speciaal (basis)onderwijs en heeft een regionale functie, waardoor dagelijks veel leerlingen met taxivervoer van en naar de school worden gebracht.</text:p>
            <text:p text:style-name="considerans.al"> De hoofdingang van de school bevindt zich aan de Epe, een relatief smalle woonstraat met langsparkeervakken. De school is daarnaast ook bereikbaar vanaf de Stroom, direct ten zuiden van de school. Aan de Stroom staan geen woningen, de weg is breder dan de Epe en aan de zuidzijde van de Stroom zijn parkeerplaatsen aanwezig.</text:p>
            <text:p text:style-name="considerans.al">Om de toegankelijkheid van de Epe te waarborgen en de parkeerdruk en -overlast voor omwonenden aan de Epe te beperken, is het halen en brengen per taxi’s verplaatst naar de Stroom. Hiervoor wordt gebruikgemaakt van een bestaande uitstapstrook aan de noordzijde van de rijbaan. Bij deze uitstapstrook is echter geen formele taxistandplaats aanwezig. Hierdoor wordt de strook ook regelmatig gebruikt door andere bestuurders om te parkeren. Taxi’s zijn dan genoodzaakt elders te parkeren, op plekken die minder goed toegankelijk zijn en soms ook minder veilig zijn.</text:p>
            <text:p text:style-name="considerans.al">Gelet op de verkeersveiligheid en de toegankelijkheid is het wenselijk de ruimte langs de uitstapstrook aan de Stroom te reserveren voor taxi's. Dit is vooral nodig op de momenten waarop leerlingen van de RENN4-school worden gehaald en gebracht: van maandag tot en met vrijdag tussen 08.00 en 09.00 uur en tussen 14.00 en 15.00 uur. Dit kan worden gerealiseerd door de parkeerstrook gedurende deze tijden aan te wijzen als taxistandplaats. Buiten deze tijdvensters blijft de parkeerstrook beschikbaar voor alle overige voertuigen. Aan de Stroom is voldoende alternatieve parkeergelegenheid aanwezig om de parkeerbehoefte van andere weggebruikers tijdens deze uren op te vangen.</text:p>
            <text:p text:style-name="considerans.al">
            <text:span text:style-name="nadrukvet">Maatregelen</text:span>
          </text:p>
            <text:p text:style-name="considerans.al">- Door middel van het plaatsen van verkeersborden E5 van bijlage 1 van het RVV 1990, inclusief onderborden met daarop de aanduiding ‘ma t/m vr 08.00 – 09.00u 14.00 – 15.00u’ en onderborden met een pijl, een parkeergelegenheid bestemd voor taxi’s van maandag t/m vrijdag van 08.00 tot 09.00 uur en 14.00 tot 15.00 uur, aan te wijzen aan de Stroom ter hoogte van het perceel Epe 83 te Assen. </text:p>
            <text:p text:style-name="considerans.al">
            <text:span text:style-name="nadrukvet">Belangenafweging</text:span>
          </text:p>
            <text:p text:style-name="considerans.al">Gelet op artikel 2 van de Wegenverkeerswet strekken deze maatregelen tot het verzekeren van de veiligheid op de weg en het beschermen van weggebruikers en passagiers. De vrijheid van het verkeer komt bij het instellen van deze maatregel enigszins in het geding. Gelet op voorgenoemde overweging wordt dat in dit geval echter van ondergeschikt belang geacht. </text:p>
            <text:p text:style-name="considerans.al">
            <text:span text:style-name="nadrukvet">Wet- en regelgeving</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Burgemeester en wethouders zijn op grond van artikel 18, eerste lid, onder d, van de Wegenverkeerswet 1994 bevoegd dit verkeersbesluit te nemen.</text:p>
            <text:p text:style-name="considerans.al">Overeenkomstig artikel 24 van het Besluit administratieve bepalingen inzake het wegverkeer is overleg gepleegd met de (gemandateerde van) de korpschef van de politie.</text:p>
            <text:p text:style-name="considerans.al">Gelet op de bepalingen in de Wegenverkeerswet 1994, het Reglement verkeersregels en verkeerstekens 1990 en het Besluit administratieve bepalingen inzake het wegverkeer;</text:p>
            <text:p text:style-name="considerans.al">Gelet op de bepalingen in de WVW 1994, het Reglement verkeersregels en verkeerstekens 1990 en het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plaatsen van verkeersborden E5 van bijlage 1 van het RVV 1990, inclusief onderborden met daarop de aanduiding ‘ma t/m vr 08.00 – 09.00u 14.00 – 15.00u’ en onderborden met een pijl, een parkeergelegenheid bestemd voor taxi’s van maandag t/m vrijdag van 08.00 tot 09.00 uur en 14.00 tot 15.00 uur, aan te wijzen aan de Stroom ter hoogte van het perceel Epe 83 te Assen. </text:p>
                <text:p text:style-name="al"/>
              </text:list-item>
            </text:list>
            <text:p text:style-name="common-al">
            <text:span text:style-name="nadrukvet">Situatieschets</text:span>
          </text:p>
            <text:p text:style-name="last-al">
            <draw:frame><draw:text-box><text:section text:name="plaatje_id1-3-2-2-1-3-1" text:style-name="plaatje">
              <text:p text:style-name="illustratie_id1-3-2-2-1-3-1-1"><draw:frame draw:style-name="illustratie_id1-3-2-2-1-3-1-1" text:anchor-type="paragraph" svg:width="150mm" svg:height="101.4mm"><draw:image xlink:href="Pictures/Situatietekeningtaxiparkeerplaats2ie366ff03-b253-464b-a6de-4772b181a8cf.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ssen</text:span>
            <text:span text:style-name="datum">19 augustus 2026</text:span>
          </text:p>
          </text:section>
          <text:section text:name="ondertekening_id1-3-2-3-2">
            <text:p><text:span text:style-name="functie">Burgemeester en wethouders van Assen</text:span></text:p>
            <text:p><text:span text:style-name="deze">Namens deze,</text:span></text:p>
            <text:p><text:span text:style-name="functie">Teammanager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op de dag na de openbare bekendmaking ervan. Iedere belanghebbende</text:p>
          <text:p text:style-name="bezwaarschrift_al">die het met dit besluit niet eens is kan daartegen binnen zes weken na de datum van openbare bekendmaking een gemotiveerd bezwaarschrift indienen. Deze dient te worden gericht aan burgemeester en wethouders van de gemeente Assen, Postbus 30018, 9400 RA Assen. Het maken van bezwaar schorst niet de werking van dit besluit.</text:p>
          <text:p text:style-name="bezwaarschrift_al">Vermeld in uw bezwaarschrift in elk geval:</text:p>
          <text:p text:style-name="bezwaarschrift_al">- uw naam, adres en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Bij de Voorzieningenrechter van de Afdeling Bestuursrecht van de Rechtbank Noord-Nederland, Postbus 150, 9700 AD Groningen, kan een verzoek om voorlopige voorziening (waaronder schorsing) worden ingediend. Zo’n verzoek kan pas worden gedaan als het bezwaarschrift is ingediend en onverwijlde spoed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80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ssen</meta:user-defined>
    <meta:user-defined meta:name="OVERHEID.Gemeente/OVERHEID.authority">Assen</meta:user-defined>
    <meta:user-defined meta:name="OVERHEID.Informatietype/DC.type">officiële publicatie</meta:user-defined>
    <meta:user-defined meta:name="OVERHEIDop.Rubriek/DC.type">verkeersbesluit of -mededeling</meta:user-defined>
    <meta:user-defined meta:name="OVERHEID.Gemeente/DCTERMS.publisher">Ass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ssen - Aanwijzen parkeerplaats Taxi Stroom - Stro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50224-2026</meta:user-defined>
    <meta:user-defined meta:name="OVERHEIDop.verkeersbordcode">E5</meta:user-defined>
    <dc:language>nl</dc:language>
    <meta:user-defined meta:name="OVERHEIDop.locatietype/OVERHEIDop.gebiedsmarkering">Lijn</meta:user-defined>
    <meta:user-defined meta:name="DC.title">Verkeersbesluit instellen parkeergelegenheid taxi’s aan de Stroom</meta:user-defined>
    <meta:user-defined meta:name="DCTERMS.W3CDTF/DCTERMS.available">2026-08-25</meta:user-defined>
    <meta:user-defined meta:name="OVERHEIDop.externeBijlage">Getekend besluit|exb-2026-29789</meta:user-defined>
    <meta:user-defined meta:name="DCTERMS.W3CDTF/OVERHEIDop.jaargang">2026</meta:user-defined>
    <meta:user-defined meta:name="OVERHEIDop.publicationIssue">398039</meta:user-defined>
    <meta:user-defined meta:name="OVERHEIDop.GmbID/DC.identifier">gmb-2026-398039</meta:user-defined>
    <meta:user-defined meta:name="OVERHEIDop.versieInformatie"/>
  </office:meta>
</office:document-meta>
</file>