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straatfeest op 03-10-2026, Frans Halsstraat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Frans Halsstraat te Alkmaar<text:span text:style-name="nadrukvet">; </text:span>het organiseren van een straatfeest op 03-10-2026</text:p>
            <text:p text:style-name="common-al">
            
          </text:p>
            <text:p text:style-name="common-al">Datum ontvangst: 06-08-2026</text:p>
            <text:p text:style-name="common-al">Zaaknummer: 00001398754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802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8754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een straatfeest op 03-10-2026, Frans Halsstraat te Alkmaa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25</meta:user-defined>
    <meta:user-defined meta:name="OVERHEIDop.GmbID/DC.identifier">gmb-2026-398025</meta:user-defined>
    <meta:user-defined meta:name="OVERHEIDop.versieInformatie"/>
  </office:meta>
</office:document-meta>
</file>