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isselen van de rijrichting op de Singel tussen de huisnummers 352 en 380 en het aanwijzen van een laad-/losplek ter hoogte van huisnummer 356</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p text:style-name="common-al">
            <text:span text:style-name="nadrukvet">Wettelijk kader</text:span>
          </text:p>
            <text:p text:style-name="common-al">Op grond van artikel 2 lid 1 WVW 1994 kunnen de krachtens deze wet vastgestelde regels strekken tot het verzekeren van de veiligheid op de weg;</text:p>
            <text:p text:style-name="common-al"/>
            <text:p text:style-name="common-al">Op grond van artikel 15, lid 1,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text:p text:style-name="common-al">
            <text:span text:style-name="nadrukvet">Motivering besluit</text:span>
          </text:p>
            <text:p text:style-name="common-al">Het centrumgebied rondom de Spuiboulevard wordt herontwikkeld tot woningbouwlocatie. Om deze ontwikkeling mogelijk te maken zijn er aanpassingen in de weginfrastructuur noodzakelijk. Zo zal de Spuiboulevard in de toekomst geen doorgaande weg meer zijn maar wordt deze ingericht als verblijfsgebied waar alleen langzaam verkeer en openbaar vervoer zal rijden. Ook wordt de Hellingen afgesloten en het éénrichtingsverkeer op de Aert de Gelderstraat en Papeterspad opgeheven. Deze aanpassing zal voor andere verkeersstromen in het gebied rondom de Spuiboulevard zorgen. Om de veiligheid en leefbaarheid van de omliggende wijken te waarborgen is de gemeente voornemens om een aantal verkeerskundige maatregelen te nemen om nieuwe sluiproutes binnen het woongebied Schil-West te voorkomen.</text:p>
            <text:p text:style-name="common-al"/>
            <text:p text:style-name="common-al">Een maatregel is om de rijrichting op de Singel tussen huisnummers 352 en 380 van richting te veranderen. De rijrichting loopt na aanpassing van het Papeterspad richting de Spuiweg. Door deze aanpassing kan er geen verkeer vanuit de Krispijntunnel via de Singel, Papeterspad en Geldelozepad naar parkeergarage Spuihaven en Prinsenstraat rijden. Hiermee wordt de verkeersveiligheid op de Singel, Papeterspad en Geldelozepad gewaarborgd. Fietsers kunnen in beide richtingen over dit stuk Singel rijden. </text:p>
            <text:p text:style-name="common-al">De woningen en winkels aan de Singel blijven goed bereikbaar via de Aert de Gelderstraat. </text:p>
            <text:p text:style-name="common-al"/>
            <text:p text:style-name="common-al">Omdat de rijrichting op de Singel draait wordt de laad- en losplek ter hoogte van Singel 393 verplaatst naar de overzijde van de weg. Dit gaat niet ten koste van het aantal parkeerplaatsen in de straat.</text:p>
            <text:p text:style-name="common-al"/>
            <text:p text:style-name="common-al">Bij de voorbereiding van dit besluit wordt toepassing gegeven aan afdeling 3.4 van de Algemene wet bestuursrecht (uniforme openbare voorbereidingsprocedure).</text:p>
            <text:p text:style-name="common-al"/>
            <text:p text:style-name="common-al">Op basis van bovenstaande overwegingen en met inachtneming van:</text:p>
            <text:p text:style-name="common-al">- de Algemene wet bestuursrecht (Awb);</text:p>
            <text:p text:style-name="common-al">- de Wegenverkeerswet 1994 (WVW 1994);</text:p>
            <text:p text:style-name="common-al">- het Besluit Administratieve Bepalingen inzake het Wegverkeer (BABW);</text:p>
            <text:p text:style-name="common-al">- het Reglement Verkeersregels en Verkeerstekens 1990 (RVV 1990);</text:p>
            <text:p text:style-name="common-al">- het Algemeen Mandaatbesluit Dordrecht;</text:p>
            <text:p text:style-name="common-al"/>
            <text:p text:style-name="common-al">
            <text:span text:style-name="nadrukvet">Besluit het college van burgemeester en wethouders van Dordrecht</text:span>:</text:p>
            <text:p text:style-name="common-al"/>
            <text:p text:style-name="common-al">- Een eenrichtingsweg in te stellen op de Singel tussen huisnummers 352 en 380 in de richting van de Spuiweg door het plaatsen van het verkeersbord model C02, C03 en OB52 van bijlage 1 van het RVV 1990.</text:p>
            <text:p text:style-name="common-al">- Een laad-losplek aan te leggen op de Singel ter hoogte van huisnummer 356 door het plaatsen van het verkeersbord model E07 van bijlage 1 van het RVV 1990. </text:p>
            <text:p text:style-name="common-al">- Dat met het van kracht worden van dit besluit eerdere verkeersmaatregelen in het onderhavige verkeersgebied komen te vervallen indien die met dit besluit in strijd zijn dan wel hiermee niet in overeenstemming zijn.</text:p>
            <text:p text:style-name="common-al"/>
            <text:p text:style-name="common-al">Het college van burgemeester en wethouders </text:p>
            <text:p text:style-name="common-al">namens dezen,</text:p>
            <text:p text:style-name="common-al"/>
            <text:p text:style-name="common-al"/>
            <text:p text:style-name="common-al">de heer J. Booij</text:p>
            <text:p text:style-name="common-al">Clustermanager </text:p>
            <text:p text:style-name="common-al"/>
            <text:p text:style-name="common-al"/>
            <text:p text:style-name="common-al">
            <text:span text:style-name="nadrukvet">Beroep</text:span>
          </text:p>
            <text:p text:style-name="common-al">Als u het niet eens bent met dit besluit, kunt u uw beroepschrift indienen bij de rechtbank Rotterdam, Postbus 50951, 3007 BM Rotterdam. </text:p>
            <text:p text:style-name="common-al"/>
            <text:p text:style-name="common-al">Op grond van artikel 6:5 van de Algemene wet bestuursrecht moet het beroepschrift ondertekend zijn. Verder moet het ten minste bevatten: uw naam en adres, de datum, de omschrijving van het besluit waartegen u bezwaar maakt en de reden van uw bezwaar. Wilt u ook het telefoonnummer vermelden, waarop u overdag te bereiken bent?</text:p>
            <text:p text:style-name="common-al"/>
            <text:p text:style-name="common-al">Het indienen van een beroepschrift houdt de werking van het besluit niet tegen. In spoedeisende gevallen kunt u de voorzieningenrechter van de Rechtbank Rotterdam, Postbus 50951, 3007 BM Rotterdam, verzoeken een voorlopige voorziening te treffen.</text:p>
            <text:p text:style-name="common-al">U kunt het verzoekschrift ook digitaal indienen bij genoemde rechtbank via http://loket.rechtspraak.nl/bestuursrecht. Daarvoor moet u wel beschikken over een elektronische handtekening (DigiD). Kijk op de genoemde site voor de precieze voorwaarden.</text:p>
            <text:p text:style-name="common-al">Voor de behandeling van het een verzoek om voorlopige voorziening brengt de Rechtbank een bedrag aan griffierecht in rekening. </text:p>
            <text:p text:style-name="common-al"/>
            <text:p text:style-name="common-al">Bij de voorbereiding van dit besluit wordt toepassing gegeven aan afdeling 3.4 van de Algemene wet bestuursrecht (uniforme openbare voorbereidingsprocedure).</text:p>
            <text:p text:style-name="common-al"/>
            <text:p text:style-name="common-al">Indien u wel een formele zienswijze heeft ingediend kunt u bij het definitieve verkeersbesluit in beroep gaan. </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802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2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2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ordrecht</meta:user-defined>
    <meta:user-defined meta:name="OVERHEID.Gemeente/OVERHEID.authority">Dordrecht</meta:user-defined>
    <meta:user-defined meta:name="OVERHEID.Informatietype/DC.type">officiële publicatie</meta:user-defined>
    <meta:user-defined meta:name="OVERHEIDop.Rubriek/DC.type">verkeersbesluit of -mededeling</meta:user-defined>
    <meta:user-defined meta:name="OVERHEID.Gemeente/DCTERMS.publisher">Dord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Dordrecht  - Wijzigen rijrichting en aanwijzen laad- losplek - Singel </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2026-0019993 </meta:user-defined>
    <meta:user-defined meta:name="OVERHEIDop.verkeersbordcode">C2</meta:user-defined>
    <meta:user-defined meta:name="OVERHEIDop.verkeersbordcode">C3</meta:user-defined>
    <meta:user-defined meta:name="OVERHEIDop.verkeersbordcode">E7</meta:user-defined>
    <dc:language>nl</dc:language>
    <meta:user-defined meta:name="OVERHEIDop.locatietype/OVERHEIDop.gebiedsmarkering">Weg</meta:user-defined>
    <meta:user-defined meta:name="DC.title">Wisselen van de rijrichting op de Singel tussen de huisnummers 352 en 380 en het aanwijzen van een laad-/losplek ter hoogte van huisnummer 356</meta:user-defined>
    <meta:user-defined meta:name="DCTERMS.W3CDTF/DCTERMS.available">2026-08-26</meta:user-defined>
    <meta:user-defined meta:name="OVERHEIDop.externeBijlage">Bebordingstekening |exb-2026-29788</meta:user-defined>
    <meta:user-defined meta:name="DCTERMS.W3CDTF/OVERHEIDop.jaargang">2026</meta:user-defined>
    <meta:user-defined meta:name="OVERHEIDop.publicationIssue">398022</meta:user-defined>
    <meta:user-defined meta:name="OVERHEIDop.GmbID/DC.identifier">gmb-2026-398022</meta:user-defined>
    <meta:user-defined meta:name="OVERHEIDop.versieInformatie"/>
  </office:meta>
</office:document-meta>
</file>