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mechanisch bewerken van diverse materialen, Teugseweg 12 7418AM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8-08-2026</text:p>
            <text:p text:style-name="common-al">
            <text:span text:style-name="nadrukvet">Locatie:</text:span> Teugseweg 12 7418AM Deventer</text:p>
            <text:p text:style-name="common-al">
            <text:span text:style-name="nadrukvet">Zaakomschrijving:</text:span> Het mechanisch bewerken van diverse materialen</text:p>
            <text:p text:style-name="common-al">
            <text:span text:style-name="nadrukvet">Zaaknummer:</text:span> Z2026-00007524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Papierindustrie, houtindustrie, textielindustrie en leerindustrie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5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802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524</meta:user-defined>
    <meta:user-defined meta:name="DCTERMS.abstract">Het mechanisch bewerken van diverse materia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mechanisch bewerken van diverse materialen, Teugseweg 12 7418AM Devent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20</meta:user-defined>
    <meta:user-defined meta:name="OVERHEIDop.GmbID/DC.identifier">gmb-2026-398020</meta:user-defined>
    <meta:user-defined meta:name="OVERHEIDop.versieInformatie"/>
  </office:meta>
</office:document-meta>
</file>