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1-1-6-5">
      <text:list-level-style-bullet text:bullet-char="●" text:level="1">
        <style:list-level-properties text:min-label-width="10mm"/>
      </text:list-level-style-bullet>
    </text:list-style>
    <text:list-style style:name="id1-3-2-1-1-6-6">
      <text:list-level-style-bullet text:bullet-char="●" text:level="1">
        <style:list-level-properties text:min-label-width="10mm"/>
      </text:list-level-style-bullet>
    </text:list-style>
    <text:list-style style:name="id1-3-2-1-1-6-7">
      <text:list-level-style-bullet text:bullet-char="●" text:level="1">
        <style:list-level-properties text:min-label-width="10mm"/>
      </text:list-level-style-bullet>
    </text:list-style>
    <text:list-style style:name="id1-3-2-1-1-6-8">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office:automatic-styles>
  <office:body>
    <office:text>
      <text:p text:style-name="new_page_staatscourant"/>
      <text:p text:style-name="single-kop-titel">Bekendmaking van het voornemen tot het verlenen van een begrotingssubsidie aan Stichting de Ka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ublicatiedatum: 26 augustus 2026</text:span>
          </text:p>
            <text:p text:style-name="common-al">Het college van burgemeester en wethouders van Apeldoorn maakt hierbij bekend dat hij voornemens is om een begrotingssubsidie van € 841.205 voor kalenderjaar 2027 te verlenen aan Stichting de Kap voor het uitvoeren van de volgende activiteiten: activiteiten met betrekking tot het ‘netwerk informele zorg’ (hierna: NIZA) en voor activiteiten die samenhangen met het ‘knooppunt mantelzorg in Apeldoorn’. Stichting De Kap voert hiervoor activiteiten uit die gericht zijn op het versterken van het functioneren, de zichtbaarheid en de onderlinge samenwerking tussen uitvoerders van informele zorg in Apeldoorn. Het doel is het bereiken van een sterk netwerk van informele zorgpartners in Apeldoorn; deskundig en met voldoende vrijwilligers die zichtbaar zijn. </text:p>
            <text:p text:style-name="common-al">Deze subsidie wordt verstrekt zonder een tenderprocedure, omdat het college van oordeel is dat er op basis van objectieve, toetsbare en redelijke criteria slechts één serieuze gegadigde in aanmerking komt voor deze subsidie.</text:p>
            <text:p text:style-name="common-al">Het college heeft de volgende criteria gehanteerd om te bepalen of er sprake is van slechts één serieuze gegadigde: </text:p>
            <text:p text:style-name="common-al">De subsidie is bedoeld voor een organisatie die:</text:p>
            <text:list text:style-name="id1-3-2-1-1-6">
              <text:list-item text:style-override="id1-3-2-1-1-6-1">
                <text:number>●</text:number>
                <text:p text:style-name="al">uitvoering geeft aan het Netwerk Informele Zorg Apeldoorn en het knooppunt mantelzorg in Apeldoorn;</text:p>
              </text:list-item>
              <text:list-item text:style-override="id1-3-2-1-1-6-2">
                <text:number>●</text:number>
                <text:p text:style-name="al">beschikt over een bestaande en structurele uitvoerings- en regierol binnen het netwerk van informele zorgorganisaties in Apeldoorn;</text:p>
              </text:list-item>
              <text:list-item text:style-override="id1-3-2-1-1-6-3">
                <text:number>●</text:number>
                <text:p text:style-name="al">beschikt over een breed en aantoonbaar netwerk van samenwerkingspartners binnen zorg, welzijn, onderwijs, vrijwilligerswerk en mantelzorgondersteuning in de gemeente Apeldoorn;</text:p>
              </text:list-item>
              <text:list-item text:style-override="id1-3-2-1-1-6-4">
                <text:number>●</text:number>
                <text:p text:style-name="al">in staat is om netwerkregie te voeren, samenwerking tussen organisaties te bevorderen en gezamenlijke activiteiten en innovaties binnen de informele zorg te ontwikkelen en te coördineren;</text:p>
              </text:list-item>
              <text:list-item text:style-override="id1-3-2-1-1-6-5">
                <text:number>●</text:number>
                <text:p text:style-name="al">beschikt over aantoonbare expertise op het gebied van mantelzorgondersteuning, vrijwillige inzet en informele zorg;</text:p>
              </text:list-item>
              <text:list-item text:style-override="id1-3-2-1-1-6-6">
                <text:number>●</text:number>
                <text:p text:style-name="al">beschikt over de organisatorische capaciteit om zowel een stedelijk kennis- en expertisecentrum voor mantelzorg als een netwerkstructuur voor informele zorg te beheren en verder te ontwikkelen;</text:p>
              </text:list-item>
              <text:list-item text:style-override="id1-3-2-1-1-6-7">
                <text:number>●</text:number>
                <text:p text:style-name="al">een centrale positie vervult binnen de samenwerking tussen formele en informele zorgpartners in Apeldoorn;</text:p>
              </text:list-item>
              <text:list-item text:style-override="id1-3-2-1-1-6-8">
                <text:number>●</text:number>
                <text:p text:style-name="al">beschikt over een bestaande infrastructuur voor informatievoorziening, deskundigheidsbevordering, netwerkontwikkeling, innovatie, respijtzorg en ondersteuning van mantelzorgers.</text:p>
              </text:list-item>
            </text:list>
            <text:p text:style-name="common-al">Stichting De Kap voldoet aan bovenstaande criteria. De Kap vervult reeds de regierol binnen het Netwerk Informele Zorg Apeldoorn (NIZA). Binnen dit netwerk zijn circa 45 organisaties actief op het gebied van informele zorg, mantelzorgondersteuning en vrijwillige inzet aangesloten. De Kap treedt hierbij op als netwerkregisseur en faciliteert samenwerking, kennisdeling, deskundigheidsbevordering en innovatie binnen het netwerk. Dit draagt eraan bij dat hulpvragen van inwoners sneller en beter worden opgepakt. Doordat organisaties elkaar weten te vinden en effectief samenwerken krijgen inwoners van Apeldoorn tijdig passende ondersteuning. Bewoners voelen zich gezien en gehoord, en worden waar mogelijk gestimuleerd om hun eigen kracht en netwerk te benutten. Door de versterkte samenwerking ontstaat er een samenhangend aanbod, waardoor hulpvragen integraal en duurzaam kunnen worden</text:p>
            <text:p text:style-name="common-al">Daarnaast vervult De Kap de functie van Stedelijk Knooppunt Mantelzorg. Vanuit deze functie ondersteunt de organisatie mantelzorgers, verzorgt zij informatievoorziening, deskundigheidsbevordering en activiteiten voor verschillende doelgroepen mantelzorgers en onderhoudt zij structurele samenwerkingsrelaties met zorg-, welzijns- en onderwijsorganisaties.</text:p>
            <text:p text:style-name="common-al">Verder beschikt De Kap over een uitgebreid netwerk van samenwerkingspartners binnen de gemeente Apeldoorn. Zij werkt onder meer samen met organisaties binnen Samen055, het Netwerk Dementie Oost-Veluwe, Gelre Ziekenhuizen, Zorggroep Apeldoorn, Verian, Stimenz, Present, onderwijsinstellingen en diverse vrijwilligers- en mantelzorgorganisaties. Vanuit deze positie vervult de organisatie een verbindende rol tussen formele en informele zorg.</text:p>
            <text:p text:style-name="common-al">De uitvoering van de gesubsidieerde activiteiten vraagt niet alleen specialistische kennis van mantelzorg en informele zorg, maar ook een reeds bestaande netwerkstructuur, een regierol binnen het netwerk en langdurige samenwerkingsrelaties met een groot aantal organisaties. De Kap beschikt reeds over deze structuur en vervult deze rol op stedelijk niveau.</text:p>
            <text:p text:style-name="common-al">Gezamenlijk maken deze factoren duidelijk dat deze organisatie de enige serieuze en realistische kandidaat is. Iedere serieuze gegadigde die van mening is dat hij in aanmerking komt voor deze subsidie en/of dat de criteria niet objectief, toetsbaar of redelijk zijn, kan uiterlijk binnen 8 weken na publicatiedatum van dit voornemen schriftelijk reageren bij het college van burgemeester en wethouders van Apeldoorn. Dit kan via: <text:a xlink:href="https://www.apeldoorn.nl/werken-en-leren/ondernemen/subsidies-ondernemers/begrotingssubsidie" xlink:type="simple"><text:span text:style-name="nadrukondlijn">Begrotingssubsidie | Gemeente Apeldoorn</text:span></text:a> met DigiD of E-herkenning. Vermeld in de reactie in ieder geval:</text:p>
            <text:list text:style-name="id1-3-2-1-1-12">
              <text:list-item text:style-override="id1-3-2-1-1-12-1">
                <text:number>-</text:number>
                <text:p text:style-name="al">onderwerp: Reactie op voornemen begrotingssubsidie aan Stichting de Kap (NIZA);</text:p>
              </text:list-item>
              <text:list-item text:style-override="id1-3-2-1-1-12-2">
                <text:number>-</text:number>
                <text:p text:style-name="al">zaaknummer: 6195375;</text:p>
              </text:list-item>
              <text:list-item text:style-override="id1-3-2-1-1-12-3">
                <text:number>-</text:number>
                <text:p text:style-name="al">uw mailadres en telefoonnummer;</text:p>
              </text:list-item>
              <text:list-item text:style-override="id1-3-2-1-1-12-4">
                <text:number>-</text:number>
                <text:p text:style-name="al">een bijlage met onderbouwing waarom u van mening bent dat u in aanmerking komt voor deze subsidie en/of dat de criteria uit het voornemen niet objectief, toetsbaar of redelijk zijn;</text:p>
              </text:list-item>
              <text:list-item text:style-override="id1-3-2-1-1-12-5">
                <text:number>-</text:number>
                <text:p text:style-name="al">als de reactie voor iemand anders wordt ingediend, upload dan een machtiging.</text:p>
              </text:list-item>
            </text:list>
            <text:p text:style-name="last-al">Na afloop van de reactietermijn beoordeelt het college of het voornemen wordt doorgezet, aangepast of ingetrokken. Indien nodig wordt het voornemen heroverwogen en wordt gemotiveerd waarom een reactie wel of niet wordt over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980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Financiën | Organisatie en beleid</meta:user-defined>
    <meta:user-defined meta:name="OVERHEIDop.Rubriek/DC.type">andere beschikking</meta:user-defined>
    <dc:language>nl</dc:language>
    <meta:user-defined meta:name="OVERHEIDop.locatietype/OVERHEIDop.gebiedsmarkering">Gemeente</meta:user-defined>
    <meta:user-defined meta:name="DC.title">Bekendmaking van het voornemen tot het verlenen van een begrotingssubsidie aan Stichting de Kap</meta:user-defined>
    <meta:user-defined meta:name="DCTERMS.W3CDTF/DCTERMS.available">2026-08-26</meta:user-defined>
    <meta:user-defined meta:name="DCTERMS.W3CDTF/OVERHEIDop.jaargang">2026</meta:user-defined>
    <meta:user-defined meta:name="OVERHEIDop.publicationIssue">398015</meta:user-defined>
    <meta:user-defined meta:name="OVERHEIDop.GmbID/DC.identifier">gmb-2026-398015</meta:user-defined>
    <meta:user-defined meta:name="OVERHEIDop.versieInformatie"/>
  </office:meta>
</office:document-meta>
</file>