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de Ka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6 augustus 2026</text:span>
          </text:p>
            <text:p text:style-name="common-al">Het college van burgemeester en wethouders van Apeldoorn maakt hierbij bekend dat hij voornemens is om een begrotingssubsidie van € 89.522 voor kalenderjaar 2027 te verlenen aan Stichting de Kap voor het uitvoeren van de volgende activiteiten: de coördinatie en uitvoering van het geheugensteunpunt Apeldoorn. Het geheugensteunpunt Apeldoorn werkt in opdracht van het netwerk Dementie Oost-Veluwe. </text:p>
            <text:p text:style-name="common-al">Dit netwerk is een samenwerkingsverband van meerdere instellingen uit Apeldoorn, Brummen, Epe, Heerde en Hattem en spant zich in om in de regio ketenzorg te realiseren voor mensen met (het vermoeden van) dementie en hun mantelzorgers. Het geheugensteunpunt Apeldoorn (hierna: GHS) fungeert als steunpunt in de gemeente Apeldoorn voor mensen die te maken krijgen/hebben met dementie. Met de subsidie voert het GHS de volgende activiteiten uit:</text:p>
            <text:list text:style-name="id1-3-2-1-1-4">
              <text:list-item text:style-override="id1-3-2-1-1-4-1">
                <text:number>-</text:number>
                <text:p text:style-name="al">het organiseren van activiteiten voor mensen met geheugenproblemen en (beginnende) dementie, o.a. vanuit bestaande ontmoetingsplekken in de wijken. Hierdoor ontstaan een hogere bereikbaarheid en meer bewustzijn. Dit draagt bij aan meer normalisering voor geheugenproblemen; </text:p>
              </text:list-item>
              <text:list-item text:style-override="id1-3-2-1-1-4-2">
                <text:number>-</text:number>
                <text:p text:style-name="al">de coördinatie op het gebied van informatie en voorlichting aan inwoners, diverse groepen en instellingen;</text:p>
                <text:p text:style-name="al">het bieden van ondersteuning aan mantelzorgers en naasten voor mensen met dementie.</text:p>
              </text:list-item>
            </text:list>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text:p>
            <text:list text:style-name="id1-3-2-1-1-8">
              <text:list-item text:style-override="id1-3-2-1-1-8-1">
                <text:number>●</text:number>
                <text:p text:style-name="al">uitvoering geeft aan de coördinatie van het GHS als centrale toegangspoort voor inwoners met geheugenproblemen, (beginnende) dementie en hun mantelzorgers;</text:p>
              </text:list-item>
              <text:list-item text:style-override="id1-3-2-1-1-8-2">
                <text:number>●</text:number>
                <text:p text:style-name="al">beschikt over aantoonbare expertise op het gebied van mantelzorgondersteuning, informele zorg en ondersteuning van mensen met dementie;</text:p>
              </text:list-item>
              <text:list-item text:style-override="id1-3-2-1-1-8-3">
                <text:number>●</text:number>
                <text:p text:style-name="al">beschikt over een uitgebreid netwerk van formele en informele zorgorganisaties binnen de gemeente Apeldoorn en het netwerk Dementie Oost-Veluwe;</text:p>
              </text:list-item>
              <text:list-item text:style-override="id1-3-2-1-1-8-4">
                <text:number>●</text:number>
                <text:p text:style-name="al">in staat is de samenwerking te organiseren tussen zorg-, welzijns- en vrijwilligersorganisaties die betrokken zijn bij ondersteuning van mensen met dementie en hun naasten;</text:p>
              </text:list-item>
              <text:list-item text:style-override="id1-3-2-1-1-8-5">
                <text:number>●</text:number>
                <text:p text:style-name="al">beschikt over organisatorische capaciteit voor de coördinatie van informatievoorziening, voorlichting, netwerkvorming en ondersteuning rondom dementie;</text:p>
              </text:list-item>
              <text:list-item text:style-override="id1-3-2-1-1-8-6">
                <text:number>●</text:number>
                <text:p text:style-name="al">een centrale en onafhankelijke positie inneemt binnen het lokale netwerk van organisaties die betrokken zijn bij dementiezorg en mantelzorgondersteuning.</text:p>
              </text:list-item>
            </text:list>
            <text:p text:style-name="common-al">Het GHS werkt in opdracht van het netwerk Dementie Oost-Veluwe. Dit netwerk bestaat uit meerdere organisaties uit de gemeenten Apeldoorn, Brummen, Epe, Heerde en Hattem die gezamenlijk werken aan samenhangende ondersteuning voor mensen met dementie en hun mantelzorgers. Stichting De Kap vervult binnen deze structuur de rol van kassier en levert tevens de coördinator van het Geheugensteunpunt. Vanuit deze rol draagt De Kap zorg voor de coördinatie van activiteiten, informatievoorziening, voorlichting en ondersteuning aan inwoners en mantelzorgers die te maken hebben met dementie.</text:p>
            <text:p text:style-name="common-al">Daarnaast beschikt De Kap over ruime expertise op het gebied van mantelzorgondersteuning en informele zorg. Deze expertise sluit direct aan bij de doelgroep van het Geheugensteunpunt, aangezien ondersteuning van mantelzorgers een belangrijk onderdeel vormt van de activiteiten van het steunpunt.</text:p>
            <text:p text:style-name="common-al">Verder beschikt De Kap over een uitgebreid netwerk van formele en informele zorgorganisaties binnen Apeldoorn en de regio Oost-Veluwe. Hierdoor kan het Geheugensteunpunt effectief samenwerken met zorgaanbieders, welzijnsorganisaties, vrijwilligersorganisaties en andere partners die betrokken zijn bij ondersteuning van mensen met dementie.</text:p>
            <text:p text:style-name="common-al">De uitvoering van de activiteiten vraagt om een organisatie die zowel beschikt over kennis van dementie en mantelzorg als over een bestaande netwerkfunctie binnen zorg en welzijn. De Kap beschikt reeds over deze infrastructuur en vervult deze rol in samenhang met haar overige activiteiten op het gebied van mantelzorg en informele zorg.</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4">
              <text:list-item text:style-override="id1-3-2-1-1-14-1">
                <text:number>-</text:number>
                <text:p text:style-name="al">onderwerp: Reactie op voornemen begrotingssubsidie aan Stichting de Kap (geheugensteunpunt); </text:p>
              </text:list-item>
              <text:list-item text:style-override="id1-3-2-1-1-14-2">
                <text:number>-</text:number>
                <text:p text:style-name="al">zaaknummer: 6195377;</text:p>
              </text:list-item>
              <text:list-item text:style-override="id1-3-2-1-1-14-3">
                <text:number>-</text:number>
                <text:p text:style-name="al">uw mailadres en telefoonnummer;</text:p>
              </text:list-item>
              <text:list-item text:style-override="id1-3-2-1-1-14-4">
                <text:number>-</text:number>
                <text:p text:style-name="al">een bijlage met onderbouwing waarom u van mening bent dat u in aanmerking komt voor deze subsidie en/of dat de criteria uit het voornemen niet objectief, toetsbaar of redelijk zijn;</text:p>
              </text:list-item>
              <text:list-item text:style-override="id1-3-2-1-1-14-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80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de Kap</meta:user-defined>
    <meta:user-defined meta:name="DCTERMS.W3CDTF/DCTERMS.available">2026-08-26</meta:user-defined>
    <meta:user-defined meta:name="DCTERMS.W3CDTF/OVERHEIDop.jaargang">2026</meta:user-defined>
    <meta:user-defined meta:name="OVERHEIDop.publicationIssue">398014</meta:user-defined>
    <meta:user-defined meta:name="OVERHEIDop.GmbID/DC.identifier">gmb-2026-398014</meta:user-defined>
    <meta:user-defined meta:name="OVERHEIDop.versieInformatie"/>
  </office:meta>
</office:document-meta>
</file>