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Spoorstraat 2 te Den Helder (Graven in bodem boven interventiewaard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20 augustus 2026 namens Gemeente Den Helder een volledige melding ontvangen van een ontwikkeling aan Spoorstraat 2 te Den Helder. Het gaat over werkzaamheden aan kabels en leidingen. De melding heeft het kenmerk OMG-089019/Z26-0828264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Graven in bodem met een kwaliteit boven interventiewaarde bodemkwaliteit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9019/Z26-0828264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801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n Held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9019/Z26-0828264</meta:user-defined>
    <dc:language>nl</dc:language>
    <meta:user-defined meta:name="OVERHEIDop.locatietype/OVERHEIDop.gebiedsmarkering">Vlak</meta:user-defined>
    <meta:user-defined meta:name="DC.title">Melding ontvangen voor Spoorstraat 2 te Den Helder (Graven in bodem boven interventiewaarde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11</meta:user-defined>
    <meta:user-defined meta:name="OVERHEIDop.GmbID/DC.identifier">gmb-2026-398011</meta:user-defined>
    <meta:user-defined meta:name="OVERHEIDop.versieInformatie"/>
  </office:meta>
</office:document-meta>
</file>