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on en Breugel aanvraag omgevingsvergunning ontvangen voor de nieuwbouw externe installatieruimte Ekkersrijt 7601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on en Breugel maken bekend dat de volgende aanvraag voor een omgevingsvergunning is ontvangen:</text:p>
            <text:p text:style-name="common-al">Omschrijving: Nieuwbouw externe installatieruimte Ekkersrijt 7601</text:p>
            <text:p text:style-name="common-al">Locatie: Ekkersrijt 7601, 5692 HR Son en Breugel</text:p>
            <text:p text:style-name="common-al">Ontvangen op: 19-08-2026</text:p>
            <text:p text:style-name="common-al">Zaaknummer: 08483829831</text:p>
            <text:p text:style-name="last-al">Het betreft hier uitsluitend een kennisgeving. De plannen liggen niet ter inzage. Eventuele bezwaren kunnen pas worden ingediend nadat ons college over de plannen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n en Breugel</text:p>
            </table:table-cell>
            <table:table-cell office:value-type="string" table:style-name="header.C">
              <text:p text:style-name="headerright"><text:span text:style-name="nr">Nr. 39800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n en Breug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n en Breugel</meta:user-defined>
    <meta:user-defined meta:name="OVERHEID.Gemeente/OVERHEID.authority">Son en Breug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483829831</meta:user-defined>
    <meta:user-defined meta:name="DCTERMS.abstract">Nieuwbouw externe installatieruimte Ekkersrijt 7601</meta:user-defined>
    <dc:language>nl</dc:language>
    <meta:user-defined meta:name="OVERHEIDop.locatietype/OVERHEIDop.gebiedsmarkering">Vlak</meta:user-defined>
    <meta:user-defined meta:name="DC.title">Gemeente Son en Breugel aanvraag omgevingsvergunning ontvangen voor de nieuwbouw externe installatieruimte Ekkersrijt 7601: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08</meta:user-defined>
    <meta:user-defined meta:name="OVERHEIDop.GmbID/DC.identifier">gmb-2026-398008</meta:user-defined>
    <meta:user-defined meta:name="OVERHEIDop.versieInformatie"/>
  </office:meta>
</office:document-meta>
</file>