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Spoorlaan 121, 2215KR Voorhout, het vervangen van de kozijnen en de kantelramen voor draaikiepramen. Kenmerk Z2026-0000251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vervangen van de kozijnen en de kantelramen voor draaikiepramen.</text:p>
            <text:p text:style-name="common-al">
            <text:span text:style-name="nadrukcur">Datum ontvangst:</text:span>19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9800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0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0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512</meta:user-defined>
    <dc:language>nl</dc:language>
    <meta:user-defined meta:name="OVERHEIDop.locatietype/OVERHEIDop.gebiedsmarkering">Vlak</meta:user-defined>
    <meta:user-defined meta:name="DC.title">Nieuwe aanvraag omgevingsvergunning, Spoorlaan 121, 2215KR Voorhout, het vervangen van de kozijnen en de kantelramen voor draaikiepramen. Kenmerk Z2026-00002512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07</meta:user-defined>
    <meta:user-defined meta:name="OVERHEIDop.GmbID/DC.identifier">gmb-2026-398007</meta:user-defined>
    <meta:user-defined meta:name="OVERHEIDop.versieInformatie"/>
  </office:meta>
</office:document-meta>
</file>