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Apeldoornsche Bos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text:span>
            <text:span text:style-name="nadrukvet">24 augustus 2026</text:span>
          </text:p>
            <text:p text:style-name="common-al">Het college van burgemeester en wethouders van Apeldoorn maakt hierbij bekend dat hij voornemens is om een begrotingssubsidie van € 53.872 voor kalenderjaar 2027 te verlenen aan Stichting Apeldoornsche Bosch voor het uitvoeren van de volgende activiteiten: activiteiten gericht op het herdenken, herinneren en toegankelijk maken van de geschiedenis van het Apeldoornsche Bosch door middel van educatie, voorlichting en publieksactiviteiten. Vanuit deze geschiedenis wordt aandacht besteed aan thema’s als uitsluiting, inclusie en samenleven en waarden als vrijheid, medemenselijkheid, aandacht en respect. Stichting Apeldoornsche Bosch wordt in de op 4 juli 2024 door de gemeenteraad vastgestelde cultuur- en erfgoednota genoemd als organisatie die uitvoering geeft aan de functie van herinneringscentrum voor geschiedenis van het Apeldoornsche Bosch en daarbij behorende educatieve en erfgoedactiviteiten.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verantwoordelijk is voor het beheer en de exploitatie van een herinneringscentrum dat specifiek is gericht op de geschiedenis van het Apeldoornsche Bosch en de ontruiming van de Joodse psychiatrische instelling in januari 1943. Daarnaast voor een organisatie die beschikt over aantoonbare historische kennis, expertise en educatieve programma's met betrekking tot de geschiedenis van het Apeldoornsche Bosch. Ook is de subsidie bedoeld voor een organisatie die structureel activiteiten uitvoert gericht op herdenken, herinneren, educatie, publieksbereik en kennisoverdracht over deze specifieke gebeurtenis uit de Apeldoornse geschiedenis, en die samenwerkt met erfgoed-, onderwijs- en herinneringsorganisaties om deze geschiedenis toegankelijk te maken voor inwoners, bezoekers, scholieren, nabestaanden en andere belanghebbenden. Tot slot is de subsidie bedoeld voor een organisatie die de geschiedenis van het Apeldoornsche Bosch verbindt aan actuele maatschappelijke thema's zoals uitsluiting, inclusie, vrijheid, medemenselijkheid, aandacht en respect.</text:p>
            <text:p text:style-name="common-al">Stichting Apeldoornsche Bosch voldoet aan alle bovengenoemde criteria. De stichting is de organisatie die verantwoordelijk is voor het Herinneringscentrum Apeldoornsche Bosch en voor de publieksgerichte ontsluiting van de geschiedenis van het Apeldoornsche Bosch en de ontruiming van de Joodse psychiatrische instelling in januari 1943. De activiteiten van de stichting zijn specifiek gericht op deze bijzondere gebeurtenis in de Apeldoornse geschiedenis.</text:p>
            <text:p text:style-name="common-al">Stichting Apeldoornsche Bosch beschikt daarnaast over de kennis, ervaring, netwerken en educatieve programma’s die noodzakelijk zijn om deze geschiedenis toegankelijk te maken voor scholieren, inwoners, bezoekers, nabestaanden en de Joodse gemeenschap. De stichting organiseert hiervoor onder meer educatieve programma’s, bezoekersontvangsten, lezingen, gesprekken en andere publieksactiviteiten.</text:p>
            <text:p text:style-name="common-al">De stichting werkt samen met onder andere CODA en andere erfgoed- en herinneringsorganisaties aan de ontwikkeling van educatief aanbod en de verdere toegankelijkheid van deze geschiedenis. Daarbij wordt vanuit het unieke verhaal van het Apeldoornsche Bosch de verbinding gelegd met bredere actuele maatschappelijke thema’s als uitsluiting, inclusie en samenleven en waarden als vrijheid, medemenselijkheid, aandacht en respect.</text:p>
            <text:p text:style-name="common-al">Door de directe verbondenheid met het Herinneringscentrum Apeldoornsche Bosch, de specifieke expertise over deze geschiedenis en de langdurige inzet voor educatie, herdenken en publieksbereik vervult Stichting Apeldoornsche Bosch een unieke functie binnen het Apeldoornsche erfgoedveld. Er is binnen de gemeente geen andere organisatie die deze activiteiten in samenhang uitvoert vanuit het Herinneringscentrum Apeldoornsche Bosch.</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1">
              <text:list-item text:style-override="id1-3-2-1-1-11-1">
                <text:number>-</text:number>
                <text:p text:style-name="al">onderwerp: Reactie op voornemen begrotingssubsidie aan Stichting Apeldoornsche Bosch; </text:p>
              </text:list-item>
              <text:list-item text:style-override="id1-3-2-1-1-11-2">
                <text:number>-</text:number>
                <text:p text:style-name="al">zaaknummer: 6211729;</text:p>
              </text:list-item>
              <text:list-item text:style-override="id1-3-2-1-1-11-3">
                <text:number>-</text:number>
                <text:p text:style-name="al">uw mailadres en telefoonnummer;</text:p>
              </text:list-item>
              <text:list-item text:style-override="id1-3-2-1-1-11-4">
                <text:number>-</text:number>
                <text:p text:style-name="al">een bijlage met onderbouwing waarom u van mening bent dat u in aanmerking komt voor deze subsidie en/of dat de criteria uit het voornemen niet objectief, toetsbaar of redelijk zijn;</text:p>
              </text:list-item>
              <text:list-item text:style-override="id1-3-2-1-1-11-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0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Apeldoornsche Bosch</meta:user-defined>
    <meta:user-defined meta:name="DCTERMS.W3CDTF/DCTERMS.available">2026-08-24</meta:user-defined>
    <meta:user-defined meta:name="DCTERMS.W3CDTF/OVERHEIDop.jaargang">2026</meta:user-defined>
    <meta:user-defined meta:name="OVERHEIDop.publicationIssue">398002</meta:user-defined>
    <meta:user-defined meta:name="OVERHEIDop.GmbID/DC.identifier">gmb-2026-398002</meta:user-defined>
    <meta:user-defined meta:name="OVERHEIDop.versieInformatie"/>
  </office:meta>
</office:document-meta>
</file>