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de woning op de locatie Louis Davidsstraat 9 te Zandvoort, ingekomen 16 augustus 2026, DSO nummer 2026081600057, zaaknummer ODIJ-Z-26-18702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verbouwen van de woning op de locatie Louis Davidsstraat 9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1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80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bouwen van de woning op de locatie Louis Davidsstraat 9 te Zandvoort, ingekomen 16 augustus 2026, DSO nummer 2026081600057, zaaknummer ODIJ-Z-26-187024</meta:user-defined>
    <meta:user-defined meta:name="DCTERMS.W3CDTF/DCTERMS.available">2026-08-24</meta:user-defined>
    <meta:user-defined meta:name="DCTERMS.W3CDTF/OVERHEIDop.jaargang">2026</meta:user-defined>
    <meta:user-defined meta:name="OVERHEIDop.publicationIssue">398000</meta:user-defined>
    <meta:user-defined meta:name="OVERHEIDop.GmbID/DC.identifier">gmb-2026-398000</meta:user-defined>
    <meta:user-defined meta:name="OVERHEIDop.versieInformatie"/>
  </office:meta>
</office:document-meta>
</file>