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5-07-2026 hebben wij een aanvraag reguliere omgevingsvergunning voor het verbouwen van een woning op het adres De Peppelaar 16 in Delden ontvangen. Deze aanvraag staat ingeschreven onder zaaknummer 0000110425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5-07-2026 hebben wij een aanvraag Omgevingsvergunning meervoudig (regulier) ontvangen. De aanvraag heeft betrekking op de onderde(e)l(en):</text:p>
            <text:p text:style-name="common-al"/>
            <text:p text:style-name="common-al">Omgevingsplanactiviteit bouwwerk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799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4258</meta:user-defined>
    <meta:user-defined meta:name="DCTERMS.abstract">het verbouwen van ee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15-07-2026 hebben wij een aanvraag reguliere omgevingsvergunning voor het verbouwen van een woning op het adres De Peppelaar 16 in Delden ontvangen. Deze aanvraag staat ingeschreven onder zaaknummer 00001104258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95</meta:user-defined>
    <meta:user-defined meta:name="OVERHEIDop.GmbID/DC.identifier">gmb-2026-397995</meta:user-defined>
    <meta:user-defined meta:name="OVERHEIDop.versieInformatie"/>
  </office:meta>
</office:document-meta>
</file>