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evenementenvergunning - 13-09-2026 Open Monumentendag met spectaculaire tyrolienne - Deken van Miertstraat 2, 5461JN Veghel	</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Meierijstad heeft op 20 augustus 2026 besloten om een aangevraagde evenementenvergunning voor het adres Deken van Miertstraat 2, 5461JN Veghel te verlenen. </text:p>
            <text:p text:style-name="common-al"/>
            <text:p text:style-name="common-al">
            <text:span text:style-name="nadrukvet"> Gegevens aanvraag</text:span>
          </text:p>
            <text:p text:style-name="common-al"> Omschrijving: 13-09-2026 Open Monumentendag met spectaculaire tyrolienne</text:p>
            <text:p text:style-name="common-al"> Locatie: Deken van Miertstraat 2, 5461JN Veghel</text:p>
            <text:p text:style-name="common-al"> Zaaknummer: VEV-2026-3619</text:p>
            <text:p text:style-name="common-al"> Verzenddatum van het besluit: 20-08-2026</text:p>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binnen zes weken na de verzenddatum van het besluit. U richt uw bezwaar aan de burgemeester van de gemeente Meierijstad, Postbus 10.001, 5460 DA Veghel. Het bezwaarschrift moet zijn gemotiveerd en ondertekend. U kunt ook digitaal bezwaar maken via 
www.meierijstad.nl. </text:p>
            <text:p text:style-name="common-al">
            <text:span text:style-name="nadrukvet">Voorlopige voorziening indienen</text:span>
          </text:p>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span text:style-name="nadrukvet"> Vragen? </text:span>
          </text:p>
            <text:p text:style-name="last-al">Wij hebben de aanvraag geregistreerd onder zaaknummer  VEV-2026-3619.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97990</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990</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990</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EV-2026-3619</meta:user-defined>
    <meta:user-defined meta:name="DCTERMS.abstract">Gemeente Meierijstad - te verlenen - evenementenvergunning - 13-09-2026 Open Monumentendag met spectaculaire tyrolienne - Deken van Miertstraat 2, 5461JN Veghel</meta:user-defined>
    <dc:language>nl</dc:language>
    <meta:user-defined meta:name="OVERHEIDop.locatietype/OVERHEIDop.gebiedsmarkering">Adres</meta:user-defined>
    <meta:user-defined meta:name="DC.title">Gemeente Meierijstad - te verlenen - evenementenvergunning - 13-09-2026 Open Monumentendag met spectaculaire tyrolienne - Deken van Miertstraat 2, 5461JN Veghel</meta:user-defined>
    <meta:user-defined meta:name="DCTERMS.W3CDTF/DCTERMS.available">2026-08-24</meta:user-defined>
    <meta:user-defined meta:name="DCTERMS.W3CDTF/OVERHEIDop.jaargang">2026</meta:user-defined>
    <meta:user-defined meta:name="OVERHEIDop.publicationIssue">397990</meta:user-defined>
    <meta:user-defined meta:name="OVERHEIDop.GmbID/DC.identifier">gmb-2026-397990</meta:user-defined>
    <meta:user-defined meta:name="OVERHEIDop.versieInformatie"/>
  </office:meta>
</office:document-meta>
</file>