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afvoeren van asbesthoudend buismateriaal uit een woning op de locatie Johan Evertsenstraat 32, 7391KP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3 augustus 2026</text:p>
            <text:p text:style-name="common-al">Kenmerk: Z2026-00001532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798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32</meta:user-defined>
    <meta:user-defined meta:name="DCTERMS.abstract">Johan Evertsenstraat 32, 7391KP Twello</meta:user-defined>
    <dc:language>nl</dc:language>
    <meta:user-defined meta:name="OVERHEIDop.locatietype/OVERHEIDop.gebiedsmarkering">Punt</meta:user-defined>
    <meta:user-defined meta:name="DC.title">Sloopmelding voor het afvoeren van asbesthoudend buismateriaal uit een woning op de locatie Johan Evertsenstraat 32, 7391KP Twel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87</meta:user-defined>
    <meta:user-defined meta:name="OVERHEIDop.GmbID/DC.identifier">gmb-2026-397987</meta:user-defined>
    <meta:user-defined meta:name="OVERHEIDop.versieInformatie"/>
  </office:meta>
</office:document-meta>
</file>