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slipjacht door de velden en weilanden van Woudenberg op 6 februari 2027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(en):</text:span>
          </text:p>
            <text:p text:style-name="common-al">Slipjacht door de velden en weilanden van Woudenberg, 6 februari 2027, Z.354954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.354954</meta:user-defined>
    <dc:language>nl</dc:language>
    <meta:user-defined meta:name="OVERHEIDop.locatietype/OVERHEIDop.gebiedsmarkering">Gemeente</meta:user-defined>
    <meta:user-defined meta:name="DC.title">Melding voor een slipjacht door de velden en weilanden van Woudenberg op 6 februari 2027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79</meta:user-defined>
    <meta:user-defined meta:name="OVERHEIDop.GmbID/DC.identifier">gmb-2026-397979</meta:user-defined>
    <meta:user-defined meta:name="OVERHEIDop.versieInformatie"/>
  </office:meta>
</office:document-meta>
</file>