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afsluiten van de Singel voor gemotoriseerd verkeer ter hoogte van Singel 441 (verkeersknip Singel)</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common-al">
            <text:span text:style-name="nadrukvet">Wettelijk kader</text:span>
          </text:p>
            <text:p text:style-name="common-al">Op grond van artikel 2 lid 1 WVW 1994 kunnen de krachtens deze wet vastgestelde regels strekken tot het verzekeren van de veiligheid op de weg;</text:p>
            <text:p text:style-name="common-al"/>
            <text:p text:style-name="common-al">Op grond van artikel 15, lid 1,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
            <text:span text:style-name="nadrukvet">Motivering besluit</text:span>
          </text:p>
            <text:p text:style-name="common-al">Het centrumgebied rondom de Spuiboulevard wordt herontwikkeld tot woningbouwlocatie. Om deze ontwikkeling mogelijk te maken zijn er aanpassingen in de weginfrastructuur noodzakelijk. Zo zal de Spuiboulevard in de toekomst geen doorgaande weg meer zijn maar wordt deze ingericht als verblijfsgebied waar alleen langzaam verkeer en openbaar vervoer zal rijden. Ook wordt de Hellingen afgesloten en het éénrichtingsverkeer op de Aert de Gelderstraat en Papeterspad opgeheven. Deze aanpassing zal voor andere verkeersstromen in het gebied rondom de Spuiboulevard zorgen. Om de veiligheid en leefbaarheid van de omliggende wijken te waarborgen is de gemeente voornemens om een aantal verkeerskundige maatregelen te nemen om nieuwe sluiproutes binnen het woongebied Schil-West te voorkomen.</text:p>
            <text:p text:style-name="common-al"/>
            <text:p text:style-name="common-al">Een maatregel is om een verkeersknip aan te brengen op de Singel ter hoogte van huisnummer 441. Door deze aanpassing ontstaat een veilige omgeving rondom de basisschool en kinderopvang. Daarnaast wordt ook het sluipverkeer in de omliggende wijk verminderd. Met name de verwachte sluiproute tussen de Spuiboulevard Prinsenstraat / Garage Spuihaven- Sluisweg- Singel- Aert de Gelderstraat – Kilwijkstraat naar de Krispijntunnel wordt hiermee voorkomen. </text:p>
            <text:p text:style-name="common-al">Om de bereikbaarheid van de nood-en hulpdiensten te waarborgen wordt de verkeersknip dusdanig ingericht dat hulpvoertuigen dit deel van de weg kunnen gebruiken. </text:p>
            <text:p text:style-name="common-al"/>
            <text:p text:style-name="common-al">Bij de voorbereiding van dit besluit wordt toepassing gegeven aan afdeling 3.4 van de Algemene wet bestuursrecht (uniforme openbare voorbereidingsprocedure).</text:p>
            <text:p text:style-name="common-al"/>
            <text:p text:style-name="common-al"/>
            <text:p text:style-name="common-al">Op basis van bovenstaande overwegingen en met inachtneming van:</text:p>
            <text:p text:style-name="common-al">- de Algemene wet bestuursrecht (Awb);</text:p>
            <text:p text:style-name="common-al">- de Wegenverkeerswet 1994 (WVW 1994);</text:p>
            <text:p text:style-name="common-al">- het Besluit Administratieve Bepalingen inzake het Wegverkeer (BABW);</text:p>
            <text:p text:style-name="common-al">- het Reglement Verkeersregels en Verkeerstekens 1990 (RVV 1990);</text:p>
            <text:p text:style-name="common-al">- het Algemeen Mandaatbesluit Dordrecht;</text:p>
            <text:p text:style-name="common-al"/>
            <text:p text:style-name="common-al">
            <text:span text:style-name="nadrukvet">Besluit het college van burgemeester en wethouders van Dordrecht</text:span>:</text:p>
            <text:p text:style-name="common-al"/>
            <text:p text:style-name="common-al">De Singel af te sluiten voor gemotoriseerd verkeer ter hoogte van Singel 441 door het plaatsen van het verkeersbord model C12 van bijlage 1 van het RVV 1990.</text:p>
            <text:p text:style-name="common-al"/>
            <text:p text:style-name="common-al"/>
            <text:p text:style-name="common-al">Het college van burgemeester en wethouders </text:p>
            <text:p text:style-name="common-al">namens dezen,</text:p>
            <text:p text:style-name="common-al"/>
            <text:p text:style-name="common-al"/>
            <text:p text:style-name="common-al">de heer J. Booij </text:p>
            <text:p text:style-name="common-al">Clustermanager</text:p>
            <text:p text:style-name="common-al"/>
            <text:p text:style-name="common-al">
            <text:span text:style-name="nadrukvet">Beroep</text:span>
          </text:p>
            <text:p text:style-name="common-al">Als u het niet eens bent met dit besluit, kunt u uw beroepschrift indienen bij de rechtbank Rotterdam, Postbus 50951, 3007 BM Rotterdam. </text:p>
            <text:p text:style-name="common-al"/>
            <text:p text:style-name="common-al">Op grond van artikel 6:5 van de Algemene wet bestuursrecht moet het beroep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roep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common-al">Voor de behandeling van het een verzoek om voorlopige voorziening brengt de Rechtbank een bedrag aan griffierecht in rekening.  </text:p>
            <text:p text:style-name="common-al"/>
            <text:p text:style-name="common-al">Bij de voorbereiding van dit besluit wordt toepassing gegeven aan afdeling 3.4 van de Algemene wet bestuursrecht (uniforme openbare voorbereidingsprocedure).</text:p>
            <text:p text:style-name="common-al"/>
            <text:p text:style-name="last-al">Indien u wel een formele zienswijze heeft ingediend kunt u bij het definitieve verkeersbesluit in beroep gaa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797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7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7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Dordrecht - Verkeersknip  - Singel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26-0019950</meta:user-defined>
    <meta:user-defined meta:name="OVERHEIDop.verkeersbordcode">C12</meta:user-defined>
    <dc:language>nl</dc:language>
    <meta:user-defined meta:name="OVERHEIDop.locatietype/OVERHEIDop.gebiedsmarkering">Weg</meta:user-defined>
    <meta:user-defined meta:name="DC.title">Het afsluiten van de Singel voor gemotoriseerd verkeer ter hoogte van Singel 441 (verkeersknip Singel)</meta:user-defined>
    <meta:user-defined meta:name="DCTERMS.W3CDTF/DCTERMS.available">2026-08-26</meta:user-defined>
    <meta:user-defined meta:name="OVERHEIDop.externeBijlage">Bebordingstekening |exb-2026-29716</meta:user-defined>
    <meta:user-defined meta:name="DCTERMS.W3CDTF/OVERHEIDop.jaargang">2026</meta:user-defined>
    <meta:user-defined meta:name="OVERHEIDop.publicationIssue">397977</meta:user-defined>
    <meta:user-defined meta:name="OVERHEIDop.GmbID/DC.identifier">gmb-2026-397977</meta:user-defined>
    <meta:user-defined meta:name="OVERHEIDop.versieInformatie"/>
  </office:meta>
</office:document-meta>
</file>