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alcoholvergunning i.v.m. terraswijziging Grieks Italiaans Restaurant Mr. Jacks - Kelfkensbos 49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4-08-2026</text:p>
            <text:p text:style-name="common-al">
            <text:span text:style-name="nadrukvet">Omschrijving: </text:span>Alcoholvergunning i.v.m. terraswijziging (Kelfkensbos 49 6511 TB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1601</text:p>
            <text:p text:style-name="common-al">
            <text:span text:style-name="nadrukvet">Product: </text:span>Alcoholvergunning i.v.m. terraswijziging</text:p>
            <text:p text:style-name="common-al">
            <text:span text:style-name="nadrukvet">Ontvangst: </text:span>12-08-2026</text:p>
            <text:p text:style-name="common-al">
            <text:span text:style-name="nadrukvet">Definitieve beschikking verzonden: </text:span>20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1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0 augustus 2026 tot en met 01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1601/c86cdbb1-6981-4d5d-90b9-9239d20fc8c2.pdf" xlink:type="simple">https://besluitenapv.nijmegen.nl/ZD2600101601/c86cdbb1-6981-4d5d-90b9-9239d20fc8c2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7976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6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alcoholvergunning i.v.m. terraswijziging Grieks Italiaans Restaurant Mr. Jacks - Kelfkensbos 49 te Nijmeg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76</meta:user-defined>
    <meta:user-defined meta:name="OVERHEIDop.GmbID/DC.identifier">gmb-2026-397976</meta:user-defined>
    <meta:user-defined meta:name="OVERHEIDop.versieInformatie"/>
  </office:meta>
</office:document-meta>
</file>