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Gildebroedersstraat 74, 5017B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25 juni 2026, geregistreerd onder zaak(nummer) <text:span text:style-name="nadrukvet">Z2026-00008108</text:span>, aangaande:</text:p>
            <text:p text:style-name="common-al">Omschrijving/naam: <text:span text:style-name="nadrukvet">afwijken van regels in het omgevingsplan kamerverhuur</text:span></text:p>
            <text:p text:style-name="common-al">Locatie/adres: <text:span text:style-name="nadrukvet">Gildebroedersstraat 74, 5017BD Tilburg</text:span></text:p>
            <text:p text:style-name="common-al">Door het verlengen van de behandeltijd/beslistermijn eindigt deze momenteel op <text:span text:style-name="nadrukvet">1 okto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8108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79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8108</meta:user-defined>
    <meta:user-defined meta:name="DCTERMS.abstract">Z2026-00008108 - afwijken van regels in het omgevingsplan kamerverhuur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Gildebroedersstraat 74, 5017BD Tilbu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73</meta:user-defined>
    <meta:user-defined meta:name="OVERHEIDop.GmbID/DC.identifier">gmb-2026-397973</meta:user-defined>
    <meta:user-defined meta:name="OVERHEIDop.versieInformatie"/>
  </office:meta>
</office:document-meta>
</file>