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uitvoeren van seismisch onderzoek middels diepteboringen voor aardwarmtegebruik van 1 november 2026 t/m 1 april 2027 te Woudenberg en om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evenement(en)/overige APV:</text:span>
          </text:p>
            <text:p text:style-name="common-al">Het uitvoeren van seismisch onderzoek middels diepteboringen voor aardwarmtegebruik, van 1 november 2026 tot en met 1 april 2027, Woudenberg en omgeving, Z.354969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9796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Woudenber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.354969</meta:user-defined>
    <dc:language>nl</dc:language>
    <meta:user-defined meta:name="OVERHEIDop.locatietype/OVERHEIDop.gebiedsmarkering">Gemeente</meta:user-defined>
    <meta:user-defined meta:name="DC.title">Aanvraag vergunning voor het uitvoeren van seismisch onderzoek middels diepteboringen voor aardwarmtegebruik van 1 november 2026 t/m 1 april 2027 te Woudenberg en omgev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967</meta:user-defined>
    <meta:user-defined meta:name="OVERHEIDop.GmbID/DC.identifier">gmb-2026-397967</meta:user-defined>
    <meta:user-defined meta:name="OVERHEIDop.versieInformatie"/>
  </office:meta>
</office:document-meta>
</file>