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Lijnbaansgracht 304F 1017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0-08-2026</text:p>
            <text:p text:style-name="common-al">Zaakadres: Lijnbaansgracht 304F 1017RN Amsterdam</text:p>
            <text:p text:style-name="common-al">Zaaknummer: Z2026-03706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7064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9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06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Lijnbaansgracht 304F 1017R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65</meta:user-defined>
    <meta:user-defined meta:name="OVERHEIDop.GmbID/DC.identifier">gmb-2026-397965</meta:user-defined>
    <meta:user-defined meta:name="OVERHEIDop.versieInformatie"/>
  </office:meta>
</office:document-meta>
</file>