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Spoorlaan 89, 2215KR Voorhout, het vervangen van een kozijn en het isoleren van de dakkapel bij de voorgevel. Kenmerk Z2026-0000250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vervangen van een kozijn en het isoleren van de dakkapel bij de voorgevel.</text:p>
            <text:p text:style-name="common-al">
            <text:span text:style-name="nadrukcur">Datum ontvangst:</text:span>19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9796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6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6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506</meta:user-defined>
    <dc:language>nl</dc:language>
    <meta:user-defined meta:name="OVERHEIDop.locatietype/OVERHEIDop.gebiedsmarkering">Vlak</meta:user-defined>
    <meta:user-defined meta:name="DC.title">Nieuwe aanvraag omgevingsvergunning, Spoorlaan 89, 2215KR Voorhout, het vervangen van een kozijn en het isoleren van de dakkapel bij de voorgevel. Kenmerk Z2026-00002506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962</meta:user-defined>
    <meta:user-defined meta:name="OVERHEIDop.GmbID/DC.identifier">gmb-2026-397962</meta:user-defined>
    <meta:user-defined meta:name="OVERHEIDop.versieInformatie"/>
  </office:meta>
</office:document-meta>
</file>