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houdend dakbeschot van een woning op de locatie Pendelstraat 31, 7391ZH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augustus 2026</text:p>
            <text:p text:style-name="common-al">Kenmerk: Z2026-00001531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796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31</meta:user-defined>
    <meta:user-defined meta:name="DCTERMS.abstract">Pendelstraat 31, 7391ZH Twello</meta:user-defined>
    <dc:language>nl</dc:language>
    <meta:user-defined meta:name="OVERHEIDop.locatietype/OVERHEIDop.gebiedsmarkering">Punt</meta:user-defined>
    <meta:user-defined meta:name="DC.title">Sloopmelding voor het verwijderen van asbesthoudend dakbeschot van een woning op de locatie Pendelstraat 31, 7391ZH Twello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61</meta:user-defined>
    <meta:user-defined meta:name="OVERHEIDop.GmbID/DC.identifier">gmb-2026-397961</meta:user-defined>
    <meta:user-defined meta:name="OVERHEIDop.versieInformatie"/>
  </office:meta>
</office:document-meta>
</file>