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bouwen van de verdiepingen van het pand naar wonen, Burgemeester Reigerstraat 86, 3581KW Utrecht, GU-Z2026-00649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904</text:p>
            <text:p text:style-name="common-al">Toelichting: het verbouwen van de verdiepingen van het pand naar wonen</text:p>
            <text:p text:style-name="common-al">Datum ontvangst aanvraag: 2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96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6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904</meta:user-defined>
    <meta:user-defined meta:name="DCTERMS.abstract">Toelichting: het verbouwen van de verdiepingen van het pand naar wonen</meta:user-defined>
    <dc:language>nl</dc:language>
    <meta:user-defined meta:name="OVERHEIDop.locatietype/OVERHEIDop.gebiedsmarkering">Vlak</meta:user-defined>
    <meta:user-defined meta:name="DC.title">Aanvraag omgevingsvergunning, het verbouwen van de verdiepingen van het pand naar wonen, Burgemeester Reigerstraat 86, 3581KW Utrecht, GU-Z2026-0064904</meta:user-defined>
    <meta:user-defined meta:name="OVERHEIDop.datumEindeReactietermijn">2026-10-15</meta:user-defined>
    <meta:user-defined meta:name="OVERHEIDop.terinzageleggingBG">https://jeleefomgeving.nl/inzien/002220647/1e97e70c-2c98-4766-8d36-b9ed82deb06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60</meta:user-defined>
    <meta:user-defined meta:name="OVERHEIDop.GmbID/DC.identifier">gmb-2026-397960</meta:user-defined>
    <meta:user-defined meta:name="OVERHEIDop.versieInformatie"/>
  </office:meta>
</office:document-meta>
</file>