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kappen van 17 bomen t.b.v. coatingreparatie van ondergrondse buisleidingen, Klein Zwisterland in Gil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ilze en Rijen maken bekend dat zij op 14-08-2026 een aanvraag omgevingsvergunning hebben ontvangen voor het kappen van 17 bomen t.b.v. coatingreparatie van ondergrondse buisleidingen aan Klein Zwitserland in Gilze (1188757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9795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ilze en Rij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188757</meta:user-defined>
    <dc:language>nl</dc:language>
    <meta:user-defined meta:name="OVERHEIDop.locatietype/OVERHEIDop.gebiedsmarkering">Vlak</meta:user-defined>
    <meta:user-defined meta:name="DC.title">Ingekomen aanvraag omgevingsvergunning, het kappen van 17 bomen t.b.v. coatingreparatie van ondergrondse buisleidingen, Klein Zwisterland in Gilz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52</meta:user-defined>
    <meta:user-defined meta:name="OVERHEIDop.GmbID/DC.identifier">gmb-2026-397952</meta:user-defined>
    <meta:user-defined meta:name="OVERHEIDop.versieInformatie"/>
  </office:meta>
</office:document-meta>
</file>