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ekstraat 2 3071E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9-08-2026</text:span> een aanvraag voor een omgevingsvergunning, met kenmerk <text:span text:style-name="nadrukvet">Z2026-011424</text:span>/<text:span text:style-name="nadrukvet">2026081901537</text:span>, heeft ontvangen voor de Buitenplanse activiteit (BOPA). <text:span text:style-name="nadrukcur">(Grondslag: Omgevingswet, artikel 5.1)</text:span></text:p>
            <text:p text:style-name="common-al">De aanvraag betreft het evenement IABR 2026 SYSTEMS OF SUPPORT op de locatie Piekstraat 2 3071E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9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1424</meta:user-defined>
    <meta:user-defined meta:name="DCTERMS.abstract">IABR 2026 SYSTEMS OF SUPPO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ekstraat 2 3071EL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50</meta:user-defined>
    <meta:user-defined meta:name="OVERHEIDop.GmbID/DC.identifier">gmb-2026-397950</meta:user-defined>
    <meta:user-defined meta:name="OVERHEIDop.versieInformatie"/>
  </office:meta>
</office:document-meta>
</file>