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plaatsen van 37 warmtepompen op de dakvlakken van de woningen, Wulpstraat 4,14,18,20,26,28,34 en 40 t/m 68 (even) Heerenveen, Kemphaanstraat 5,6,7,12,20,25,30,34,36,40,45,47 Heerenveen, Kievitstraat 37,55,57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plaatsen van 37 warmtepompen op de dakvlakken van de woningen te Wulpstraat 44, 8446 GK Heerenveen, Kemphaanstraat 7, 8446 GS Heerenveen, Wulpstraat 40, 8446 GJ Heerenveen, Wulpstraat 54, 8446 GK Heerenveen, Wulpstraat 64, 8446 GK Heerenveen, Wulpstraat 58, 8446 GK Heerenveen, Kemphaanstraat 5, 8446 GS Heerenveen, Kemphaanstraat 6, 8446 GV Heerenveen, Kemphaanstraat 12, 8446 GV Heerenveen, Kemphaanstraat 20, 8446 GV Heerenveen, Kemphaanstraat 25, 8446 GS Heerenveen, Kemphaanstraat 30, 8446 GW Heerenveen, Kemphaanstraat 34, 8446 GW Heerenveen, Kemphaanstraat 36, 8446 GW Heerenveen, Kemphaanstraat 40, 8446 GW Heerenveen, Kemphaanstraat 45, 8446 GT Heerenveen, Kemphaanstraat 47, 8446 GT Heerenveen, Kievitstraat 37, 8446 GN Heerenveen, Kievitstraat 55, 8446 GP Heerenveen, Kievitstraat 57, 8446 GP Heerenveen, Wulpstraat 4, 8446 GJ Heerenveen, Wulpstraat 14, 8446 GJ Heerenveen, Wulpstraat 18, 8446 GJ Heerenveen, Wulpstraat 20, 8446 GJ Heerenveen, Wulpstraat 26, 8446 GJ Heerenveen, Wulpstraat 28, 8446 GJ Heerenveen, Wulpstraat 34, 8446 GJ Heerenveen, Wulpstraat 42, 8446 GK Heerenveen, Wulpstraat 46, 8446 GK Heerenveen, Wulpstraat 48, 8446 GK Heerenveen, Wulpstraat 50, 8446 GK Heerenveen, Wulpstraat 52, 8446 GK Heerenveen, Wulpstraat 60, 8446 GK Heerenveen, Wulpstraat 62, 8446 GK Heerenveen, Wulpstraat 66, 8446 GK Heerenveen, Wulpstraat 56, 8446 GK Heerenveen, Wulpstraat 68, 8446 GK Heerenveen </text:p>
            <text:p text:style-name="common-al">(20-08-2026)</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2">
              <text:list-item text:style-override="id1-3-2-1-1-12-1">
                <text:number>•</text:number>
                <text:p text:style-name="al">uw naam en adres</text:p>
              </text:list-item>
              <text:list-item text:style-override="id1-3-2-1-1-12-2">
                <text:number>•</text:number>
                <text:p text:style-name="al">datum van het bezwaarschrift</text:p>
              </text:list-item>
              <text:list-item text:style-override="id1-3-2-1-1-12-3">
                <text:number>•</text:number>
                <text:p text:style-name="al">een omschrijving van het besluit waartegen u bezwaar heeft (indien mogelijk een kopie bijvoegen)</text:p>
              </text:list-item>
              <text:list-item text:style-override="id1-3-2-1-1-12-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9794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4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4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559654</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LENING OMGEVINGSVERGUNNING, plaatsen van 37 warmtepompen op de dakvlakken van de woningen, Wulpstraat 4,14,18,20,26,28,34 en 40 t/m 68 (even) Heerenveen, Kemphaanstraat 5,6,7,12,20,25,30,34,36,40,45,47 Heerenveen, Kievitstraat 37,55,57 Heerenveen</meta:user-defined>
    <meta:user-defined meta:name="DCTERMS.W3CDTF/DCTERMS.available">2026-08-24</meta:user-defined>
    <meta:user-defined meta:name="DCTERMS.W3CDTF/OVERHEIDop.jaargang">2026</meta:user-defined>
    <meta:user-defined meta:name="OVERHEIDop.publicationIssue">397942</meta:user-defined>
    <meta:user-defined meta:name="OVERHEIDop.GmbID/DC.identifier">gmb-2026-397942</meta:user-defined>
    <meta:user-defined meta:name="OVERHEIDop.versieInformatie"/>
  </office:meta>
</office:document-meta>
</file>