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Omgevingsvergunning voor het intrekken van de omgevingsvergunning, Van Goghlaan 25, 6006PN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intrekken van de omgevingsvergunning op de locatie Van Goghlaan 25, 6006PN Weert. De aanvraag om omgevingsvergunning is ontvangen op 17 augustus 2026 en is geregistreerd onder zaaknummer Z2026-00001917.</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979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17</meta:user-defined>
    <meta:user-defined meta:name="DCTERMS.abstract">Betreft: Aanvraag op locatie Van Goghlaan 25, 6006PN Weert</meta:user-defined>
    <dc:language>nl</dc:language>
    <meta:user-defined meta:name="OVERHEIDop.locatietype/OVERHEIDop.gebiedsmarkering">Punt</meta:user-defined>
    <meta:user-defined meta:name="DC.title">Aanvraag Intrekken Omgevingsvergunning voor het intrekken van de omgevingsvergunning, Van Goghlaan 25, 6006PN Weert</meta:user-defined>
    <meta:user-defined meta:name="DCTERMS.W3CDTF/DCTERMS.available">2026-08-24</meta:user-defined>
    <meta:user-defined meta:name="DCTERMS.W3CDTF/OVERHEIDop.jaargang">2026</meta:user-defined>
    <meta:user-defined meta:name="OVERHEIDop.publicationIssue">397941</meta:user-defined>
    <meta:user-defined meta:name="OVERHEIDop.GmbID/DC.identifier">gmb-2026-397941</meta:user-defined>
    <meta:user-defined meta:name="OVERHEIDop.versieInformatie"/>
  </office:meta>
</office:document-meta>
</file>