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het starten van een autobedrijf met in- en verkoop van voertuigen en lichte onderhoudswerkzaamheden, Sanjesfjild 16, Oen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het starten van een autobedrijf met in- en verkoop van voertuigen en lichte onderhoudswerkzaamheden, Sanjesfjild 16, Oentsjerk</text:p>
            <text:p text:style-name="common-al">Zaaknummer: TZ2026-001280</text:p>
            <text:p text:style-name="common-al">Zaakadres: Sanjesfjild 16, Oentsjerk</text:p>
            <text:p text:style-name="common-al">Omschrijving: het starten van een autobedrijf met in- en verkoop van voertuigen en lichte onderhoudswerkzaamheden</text:p>
            <text:p text:style-name="common-al">Datum ontvangst: 12-05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79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TZ2026-001280</meta:user-defined>
    <meta:user-defined meta:name="DCTERMS.abstract">het starten van een autobedrijf met in- en verkoop van voertuigen en lichte onderhoudswerkzaamhe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het starten van een autobedrijf met in- en verkoop van voertuigen en lichte onderhoudswerkzaamheden, Sanjesfjild 16, Oentsjer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31</meta:user-defined>
    <meta:user-defined meta:name="OVERHEIDop.GmbID/DC.identifier">gmb-2026-397931</meta:user-defined>
    <meta:user-defined meta:name="OVERHEIDop.versieInformatie"/>
  </office:meta>
</office:document-meta>
</file>