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kappen) voor het kappen van een blauwspar - Benckemastraat 20, 9351 EE Leek, Leek (LEE01) D 2119</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0 augustus 2026 een besluit genomen op de aanvraag met zaaknummer 2026192563 voor het kappen van een blauwspar op locatie Benckemastraat 20, 9351 EE Leek, Leek (LEE01) D 2119. De vergunning is verleend. Het besluit betreft de volgende onderdelen:</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9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563</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kappen) voor het kappen van een blauwspar - Benckemastraat 20, 9351 EE Leek, Leek (LEE01) D 2119</meta:user-defined>
    <meta:user-defined meta:name="DCTERMS.W3CDTF/DCTERMS.available">2026-08-24</meta:user-defined>
    <meta:user-defined meta:name="DCTERMS.W3CDTF/OVERHEIDop.jaargang">2026</meta:user-defined>
    <meta:user-defined meta:name="OVERHEIDop.publicationIssue">397925</meta:user-defined>
    <meta:user-defined meta:name="OVERHEIDop.GmbID/DC.identifier">gmb-2026-397925</meta:user-defined>
    <meta:user-defined meta:name="OVERHEIDop.versieInformatie"/>
  </office:meta>
</office:document-meta>
</file>