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Vlier 25 in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Vlier 25, 8355EH Giethoor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57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57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57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792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2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79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Vlier 25 in Giethoor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22</meta:user-defined>
    <meta:user-defined meta:name="OVERHEIDop.GmbID/DC.identifier">gmb-2026-397922</meta:user-defined>
    <meta:user-defined meta:name="OVERHEIDop.versieInformatie"/>
  </office:meta>
</office:document-meta>
</file>