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Groenstraat/Hoge Dijk Het aanleggen van inrit voor noodzakelijk bouwverkeer station Enexis 1 aan Verzoeklocatie 20260820004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6082000459,</text:span> Groenstraat/Hoge Dijk Het aanleggen van inrit voor noodzakelijk bouwverkeer station Enexis 1 (1103634 ontvangen 20-08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3634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791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103634</meta:user-defined>
    <dc:language>nl</dc:language>
    <meta:user-defined meta:name="OVERHEIDop.locatietype/OVERHEIDop.gebiedsmarkering">Vlak</meta:user-defined>
    <meta:user-defined meta:name="DC.title">Aanvraag vergunning voor Groenstraat/Hoge Dijk Het aanleggen van inrit voor noodzakelijk bouwverkeer station Enexis 1 aan Verzoeklocatie 2026082000459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7913</meta:user-defined>
    <meta:user-defined meta:name="OVERHEIDop.GmbID/DC.identifier">gmb-2026-397913</meta:user-defined>
    <meta:user-defined meta:name="OVERHEIDop.versieInformatie"/>
  </office:meta>
</office:document-meta>
</file>