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Noordweegseweg 's-Heer Arendskerke - Ontvangst Melding Omgevingswet Bal branche overstijgende activitei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 juni 2026 heeft de gemeente een melding ontvangen voor activiteiten waarvoor geen vergunningplicht geldt op locatie Noordweegseweg 's-Heer Arendskerke. De melding is geregistreerd onder zaaknummer Z2026-00005304. De melding betreft:</text:p>
            <text:list text:style-name="id1-3-2-1-1-2">
              <text:list-item text:style-override="id1-3-2-1-1-2-1">
                <text:number>•</text:number>
                <text:p text:style-name="al">Saneren van de bodem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 kunt u contact opnemen via info@rud-zeeland.nl of 085-0878331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s</text:p>
            </table:table-cell>
            <table:table-cell office:value-type="string" table:style-name="header.C">
              <text:p text:style-name="headerright"><text:span text:style-name="nr">Nr. 39790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0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0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Goes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Goes</meta:user-defined>
    <meta:user-defined meta:name="OVERHEID.Gemeente/OVERHEID.authority">Goes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05304</meta:user-defined>
    <meta:user-defined meta:name="DCTERMS.abstract">Noordweegseweg 's-Heer Arendskerke - Ontvangst Melding Omgevingswet Bal branche overstijgende activiteit voor SAN Noordweegseweg 's-Heer Arendskerke</meta:user-defined>
    <dc:language>nl</dc:language>
    <meta:user-defined meta:name="OVERHEIDop.locatietype/OVERHEIDop.gebiedsmarkering">Vlak</meta:user-defined>
    <meta:user-defined meta:name="DC.title">Noordweegseweg 's-Heer Arendskerke - Ontvangst Melding Omgevingswet Bal branche overstijgende activiteit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7906</meta:user-defined>
    <meta:user-defined meta:name="OVERHEIDop.GmbID/DC.identifier">gmb-2026-397906</meta:user-defined>
    <meta:user-defined meta:name="OVERHEIDop.versieInformatie"/>
  </office:meta>
</office:document-meta>
</file>