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Waardpolderstraat 2 2131ZH Hoofddorp, het realiseren van een opbouw op de bestaande uitbouw en het plaatsen van dakkapellen, DSO-nummer: 2026033000745, Zaaknummer: 0394132068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publicatiedatum. U kunt het besluit opvragen op onze website: <text:a xlink:href="https://haarlemmermeergemeente.nl/aanvraag-bouwarchief" xlink:type="simple">https://haarlemmermeergemeente.nl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<text:a xlink:href="https://haarlemmermeergemeente.nl/bezwaar-en-beroep" xlink:type="simple">https://haarlemmermeergemeente.nl/bezwaar-en-beroep</text:a>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789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9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9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206825</meta:user-defined>
    <meta:user-defined meta:name="DCTERMS.abstract">het realiseren van een opbouw op de bestaande uitbouw en het plaatsen van dakkapell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Haarlemmermeer, Verleende aanvraag omgevingsvergunning, Waardpolderstraat 2 2131ZH Hoofddorp, het realiseren van een opbouw op de bestaande uitbouw en het plaatsen van dakkapellen, DSO-nummer: 2026033000745, Zaaknummer: 039413206825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94</meta:user-defined>
    <meta:user-defined meta:name="OVERHEIDop.GmbID/DC.identifier">gmb-2026-397894</meta:user-defined>
    <meta:user-defined meta:name="OVERHEIDop.versieInformatie"/>
  </office:meta>
</office:document-meta>
</file>