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4-08-2026 hebben wij een aanvraag reguliere omgevingsvergunning voor het vergroten van een berging op het adres Bovenbergweg 8 7475ST Markelo ontvangen. Deze aanvraag staat ingeschreven onder zaaknummer 00001107322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4-08-2026 hebben wij een aanvraag Omgevingsvergunning enkelvoudig (regulier) ontvangen. De aanvraag heeft betrekking op de onderde(e)l(en):</text:p>
            <text:p text:style-name="common-al"/>
            <text:p text:style-name="common-al">Omgevingsplanactiviteit bouwwerk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9789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9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107322</meta:user-defined>
    <meta:user-defined meta:name="DCTERMS.abstract">het vergroten van een berging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p 04-08-2026 hebben wij een aanvraag reguliere omgevingsvergunning voor het vergroten van een berging op het adres Bovenbergweg 8 7475ST Markelo ontvangen. Deze aanvraag staat ingeschreven onder zaaknummer 00001107322.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91</meta:user-defined>
    <meta:user-defined meta:name="OVERHEIDop.GmbID/DC.identifier">gmb-2026-397891</meta:user-defined>
    <meta:user-defined meta:name="OVERHEIDop.versieInformatie"/>
  </office:meta>
</office:document-meta>
</file>